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xmlns:formx="urn:openoffice:names:experimental:ooxml-odf-interop:xmlns:form:1.0" office:version="1.2">
  <office:scripts/>
  <office:font-face-decls>
    <style:font-face style:name="Times New Roman" svg:font-family="'Times New Roman'" style:font-family-generic="roman" style:font-pitch="variable"/>
    <style:font-face style:name="Arial" svg:font-family="Arial" style:font-family-generic="swiss" style:font-pitch="variable"/>
    <style:font-face style:name="DejaVu Sans" svg:font-family="'DejaVu Sans'" style:font-family-generic="system" style:font-pitch="variable"/>
  </office:font-face-decls>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Today was a mixed bag of science and engineering. Due to the ROV troubles of a couple days ago we are catching up on the charge of the main elevator batteries. <text:s/>We are trying to balance the time used to charge versus the time away from science. <text:s/>To help the total charge delivered by the external battery tray we need to get the elevator batteries as full as possible so that the current draw from the tray batteries is as low as possible. <text:s/>We spent about 4 hours charging today before returning to the surface. <text:s/>Based upon the instrument sampling profile we have decided to make this the last battery swap and spend the usual 4 hours charging tomorrow. <text:s/>This means that we will have more room on the ROV to get the final equipment back aboard before we recover the instrument. <text:s/>We are going to remotely recover the instrument using the acoustic modem that we described in an earlier days log.</text:p>
      <text:p text:style-name="Standard"/>
      <text:p text:style-name="Standard">The morning was science time. <text:s/>This included collecting iSMACS taking water and other samples as well. <text:s/>Water samples were taken of the vent water and water away from all vents. <text:s/>These samples are to help ground truth the ESP readings both in microbial make up and to give perspective <text:s/>by measuring such quantities as methane amounts in the water.</text:p>
      <text:p text:style-name="Standard"/>
      <text:p text:style-name="Standard">Prior to each days dive we put together a dive plan. <text:s/>We consider all the things that need to be done and then try to estimate how long each will take, what equipment is required and the space available. <text:s/>With all that information some things get pushed off to other times or abandoned all together. <text:s/>As Bill had mentioned in his log that Oceanographers have backup plans, the items that get pushed off are usually some of those experiments. <text:s/>And as all great plans they are subject to reality. <text:s/>Once on bottom and the plan is worked through, sometimes the time allotments do not line up with what we can actually do. <text:s/>That easy task of collecting ISMACS takes a bit longer than planned or some unique feature is found that just cannot be passed up; the plan gets changed. </text:p>
      <text:p text:style-name="Standard"/>
      <text:p text:style-name="Standard">In all it was a successful day, since we were able to get a good amount of charge time and all the science needs were met. <text:s/>The best part was we had clear skies today so everyone took advantage and stepped out into the sun. <text:s/>Some walked round and round the ship, others sat out and read a book and, yet others got in a nice workout. <text:s/>The seas have been kind and we have enjoyed a nice ride upon the Western Flyer.</text:p>
      <text:p text:style-name="Standard"/>
      <text:p text:style-name="Standard"><text:s text:c="2"/>04_28_17_19.jpg Swapping the external batteries requires moving the underwater mateable connector from one tray to the other along with unloading both trays from the ROV before loading up the spent tray into the ROV. <text:s/>The spent tray is then charged back on the ship.</text:p>
      <text:p text:style-name="Standard"/>
      <text:p text:style-name="Standard"><text:s/>00_57_46_01.jpg Rock samples near a vent are collected for study back aboard the ship. <text:s/>Each sample is placed in a separate tube to prefilled with preservative or similar water as what is coming from the ven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Times New Roman" svg:font-family="'Times New Roman'" style:font-family-generic="roman" style:font-pitch="variable"/>
    <style:font-face style:name="Arial" svg:font-family="Arial" style:font-family-generic="swiss" style:font-pitch="variable"/>
    <style:font-face style:name="DejaVu Sans" svg:font-family="'DejaVu Sans'" style:font-family-generic="system" style:font-pitch="variable"/>
  </office:font-face-decls>
  <office:styles>
    <style:default-style style:family="graphic">
      <style:graphic-properties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DejaVu Sans" style:font-size-asian="10.5pt" style:language-asian="zxx" style:country-asian="none" style:font-name-complex="DejaVu Sans"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DejaVu Sans" style:font-size-asian="14pt" style:font-name-complex="DejaVu Sans"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initial-creator>Brent Roman</meta:initial-creator>
    <meta:creation-date>2011-07-18T21:44:16</meta:creation-date>
    <dc:date>2011-07-19T07:38:14</dc:date>
    <dc:creator>Brent Roman</dc:creator>
    <meta:editing-duration>PT09H54M00S</meta:editing-duration>
    <meta:editing-cycles>4</meta:editing-cycles>
    <meta:generator>OpenOffice.org/3.1$Linux OpenOffice.org_project/310m19$Build-9420</meta:generator>
    <meta:document-statistic meta:table-count="0" meta:image-count="0" meta:object-count="0" meta:page-count="1" meta:paragraph-count="6" meta:word-count="524" meta:character-count="2904"/>
  </office:meta>
</office:document-meta>
</file>