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3" style:family="table-cell" style:parent-style-name="Excel_32_Built-in_32_Normal" style:data-style-name="N37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4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5" style:family="table-cell" style:parent-style-name="Excel_32_Built-in_32_Normal" style:data-style-name="N39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6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7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Calibri" style:font-name-asian="Calibri" style:font-name-complex="Calibri"/>
    </style:style>
    <style:style style:name="ce8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-top="none" fo:border-bottom="thin solid #000000" fo:border-left="2pt solid #000000" fo:border-right="none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10" style:family="table-cell" style:parent-style-name="Excel_32_Built-in_32_Normal" style:data-style-name="N36">
      <style:table-cell-properties fo:border-top="none" fo:border-bottom="thin solid #000000" fo:border-left="none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11" style:family="table-cell" style:parent-style-name="Excel_32_Built-in_32_Normal" style:data-style-name="N36">
      <style:table-cell-properties fo:border-top="none" fo:border-bottom="thin solid #000000" fo:border-left="2pt solid #000000" fo:border-right="none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2" style:family="table-cell" style:parent-style-name="Excel_32_Built-in_32_Normal" style:data-style-name="N36">
      <style:table-cell-properties fo:border-top="none" fo:border-bottom="thin solid #000000" fo:border-left="none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3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Excel_32_Built-in_32_Normal" style:data-style-name="N36">
      <style:table-cell-properties fo:border-top="none" fo:border-bottom="thin solid #000000" fo:border-left="2pt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15" style:family="table-cell" style:parent-style-name="Excel_32_Built-in_32_Normal" style:data-style-name="N36">
      <style:table-cell-properties fo:border-top="none" fo:border-bottom="thin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16" style:family="table-cell" style:parent-style-name="Excel_32_Built-in_32_Normal" style:data-style-name="N37">
      <style:table-cell-properties fo:border-top="none" fo:border-bottom="thin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17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Calibri" style:font-name-asian="Calibri" style:font-name-complex="Calibri"/>
    </style:style>
    <style:style style:name="ce18" style:family="table-cell" style:parent-style-name="Excel_32_Built-in_32_Normal" style:data-style-name="N36">
      <style:table-cell-properties fo:border-top="thin solid #000000" fo:border-bottom="thin solid #000000" fo:border-left="2pt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19" style:family="table-cell" style:parent-style-name="Excel_32_Built-in_32_Normal" style:data-style-name="N36">
      <style:table-cell-properties fo:border-top="thin solid #000000" fo:border-bottom="thin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20" style:family="table-cell" style:parent-style-name="Excel_32_Built-in_32_Normal" style:data-style-name="N37">
      <style:table-cell-properties fo:border-top="thin solid #000000" fo:border-bottom="thin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21" style:family="table-cell" style:parent-style-name="Excel_32_Built-in_32_Normal" style:data-style-name="N38">
      <style:table-cell-properties fo:border-top="thin solid #000000" fo:border-bottom="thin solid #000000" fo:border-left="2pt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22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background-color="#FFFF00"/>
      <style:text-properties style:font-name="Calibri" style:font-name-asian="Calibri" style:font-name-complex="Calibri"/>
    </style:style>
    <style:style style:name="ce23" style:family="table-cell" style:parent-style-name="Excel_32_Built-in_32_Normal" style:data-style-name="N36">
      <style:table-cell-properties fo:border="thin solid #000000" style:vertical-align="automatic" fo:background-color="#FFFF00"/>
      <style:text-properties style:font-name="Calibri" style:font-name-asian="Calibri" style:font-name-complex="Calibri"/>
    </style:style>
    <style:style style:name="ce24" style:family="table-cell" style:parent-style-name="Excel_32_Built-in_32_Normal" style:data-style-name="N36">
      <style:table-cell-properties style:vertical-align="automatic" fo:background-color="#FFFF00"/>
      <style:text-properties style:font-name="Calibri" style:font-name-asian="Calibri" style:font-name-complex="Calibri"/>
    </style:style>
    <style:style style:name="ce25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#FFC000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26" style:family="table-cell" style:parent-style-name="Excel_32_Built-in_32_Normal" style:data-style-name="N37">
      <style:table-cell-properties fo:border-top="thin solid #000000" fo:border-bottom="2pt solid #000000" fo:border-left="thin solid #000000" fo:border-right="2pt solid #000000" style:vertical-align="automatic" fo:background-color="#FFC000"/>
      <style:text-properties style:font-name="Calibri" style:font-name-asian="Calibri" style:font-name-complex="Calibri"/>
    </style:style>
    <style:style style:name="ce27" style:family="table-cell" style:parent-style-name="Excel_32_Built-in_32_Normal" style:data-style-name="N36">
      <style:table-cell-properties fo:border-top="none" fo:border-bottom="none" fo:border-left="thin solid #000000" fo:border-right="none" style:vertical-align="automatic" fo:background-color="transparent"/>
      <style:text-properties style:font-name="Calibri" style:font-name-asian="Calibri" style:font-name-complex="Calibri"/>
    </style:style>
    <style:style style:name="ce28" style:family="table-cell" style:parent-style-name="Excel_32_Built-in_32_Normal" style:data-style-name="N36">
      <style:table-cell-properties fo:border-top="thin solid #000000" fo:border-bottom="thin solid #000000" fo:border-left="2pt solid #000000" fo:border-right="thin solid #000000" style:vertical-align="automatic" fo:background-color="#FFC000"/>
      <style:text-properties style:font-name="Calibri" style:font-name-asian="Calibri" style:font-name-complex="Calibri"/>
    </style:style>
    <style:style style:name="ce29" style:family="table-cell" style:parent-style-name="Excel_32_Built-in_32_Normal" style:data-style-name="N36">
      <style:table-cell-properties fo:border-top="thin solid #000000" fo:border-bottom="thin solid #000000" fo:border-left="thin solid #000000" fo:border-right="2pt solid #000000" style:vertical-align="automatic" fo:background-color="#FFC000"/>
      <style:text-properties style:font-name="Calibri" style:font-name-asian="Calibri" style:font-name-complex="Calibri"/>
    </style:style>
    <style:style style:name="ce30" style:family="table-cell" style:parent-style-name="Excel_32_Built-in_32_Normal" style:data-style-name="N37">
      <style:table-cell-properties fo:border-top="thin solid #000000" fo:border-bottom="thin solid #000000" fo:border-left="thin solid #000000" fo:border-right="2pt solid #000000" style:vertical-align="automatic" fo:background-color="#FFC000"/>
      <style:text-properties style:font-name="Calibri" style:font-name-asian="Calibri" style:font-name-complex="Calibri"/>
    </style:style>
    <style:style style:name="ce31" style:family="table-cell" style:parent-style-name="Excel_32_Built-in_32_Normal" style:data-style-name="N36">
      <style:table-cell-properties fo:border-top="thin solid #000000" fo:border-bottom="2pt solid #000000" fo:border-left="2pt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32" style:family="table-cell" style:parent-style-name="Excel_32_Built-in_32_Normal" style:data-style-name="N36">
      <style:table-cell-properties fo:border-top="thin solid #000000" fo:border-bottom="2pt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33" style:family="table-cell" style:parent-style-name="Excel_32_Built-in_32_Normal" style:data-style-name="N37">
      <style:table-cell-properties fo:border-top="thin solid #000000" fo:border-bottom="2pt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34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automatic" fo:background-color="#92D050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35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automatic" fo:background-color="#00B0F0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36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7" style:family="table-cell" style:parent-style-name="Excel_32_Built-in_32_Normal" style:data-style-name="N7">
      <style:table-cell-properties fo:border-top="thin solid #000000" fo:border-bottom="thin solid #000000" fo:border-left="2pt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38" style:family="table-cell" style:parent-style-name="Excel_32_Built-in_32_Normal" style:data-style-name="N7">
      <style:table-cell-properties fo:border-top="thin solid #000000" fo:border-bottom="thin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39" style:family="table-cell" style:parent-style-name="Excel_32_Built-in_32_Normal" style:data-style-name="N7">
      <style:table-cell-properties fo:border-top="thin solid #000000" fo:border-bottom="2pt solid #000000" fo:border-left="2pt solid #000000" fo:border-right="thin solid #000000" style:vertical-align="automatic" fo:background-color="#FFC000"/>
      <style:text-properties style:font-name="Calibri" style:font-name-asian="Calibri" style:font-name-complex="Calibri"/>
    </style:style>
    <style:style style:name="ce40" style:family="table-cell" style:parent-style-name="Excel_32_Built-in_32_Normal" style:data-style-name="N7">
      <style:table-cell-properties fo:border-top="thin solid #000000" fo:border-bottom="2pt solid #000000" fo:border-left="thin solid #000000" fo:border-right="2pt solid #000000" style:vertical-align="automatic" fo:background-color="#FFC000"/>
      <style:text-properties style:font-name="Calibri" style:font-name-asian="Calibri" style:font-name-complex="Calibri"/>
    </style:style>
    <style:style style:name="ce41" style:family="table-cell" style:parent-style-name="Excel_32_Built-in_32_Normal" style:data-style-name="N7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42" style:family="table-cell" style:parent-style-name="Excel_32_Built-in_32_Normal" style:data-style-name="N7">
      <style:table-cell-properties style:vertical-align="automatic" fo:background-color="transparent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43" style:family="table-cell" style:parent-style-name="Excel_32_Built-in_32_Normal" style:data-style-name="N7">
      <style:table-cell-properties fo:border-top="none" fo:border-bottom="thin solid #000000" fo:border-left="none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/>
    </style:style>
    <style:style style:name="ce44" style:family="table-cell" style:parent-style-name="Excel_32_Built-in_32_Normal" style:data-style-name="N7">
      <style:table-cell-properties fo:border-top="none" fo:border-bottom="thin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45" style:family="table-cell" style:parent-style-name="Excel_32_Built-in_32_Normal" style:data-style-name="N7">
      <style:table-cell-properties fo:border-top="thin solid #000000" fo:border-bottom="thin solid #000000" fo:border-left="thin solid #000000" fo:border-right="2pt solid #000000" style:vertical-align="automatic" fo:background-color="#FFFF00"/>
      <style:text-properties style:font-name="Calibri" style:font-name-asian="Calibri" style:font-name-complex="Calibri"/>
    </style:style>
    <style:style style:name="ce46" style:family="table-cell" style:parent-style-name="Excel_32_Built-in_32_Normal" style:data-style-name="N7">
      <style:table-cell-properties fo:border-top="thin solid #000000" fo:border-bottom="thin solid #000000" fo:border-left="thin solid #000000" fo:border-right="2pt solid #000000" style:vertical-align="automatic" fo:background-color="#FFC000"/>
      <style:text-properties style:font-name="Calibri" style:font-name-asian="Calibri" style:font-name-complex="Calibri"/>
    </style:style>
    <style:style style:name="ce47" style:family="table-cell" style:parent-style-name="Excel_32_Built-in_32_Normal" style:data-style-name="N7">
      <style:table-cell-properties fo:border-top="thin solid #000000" fo:border-bottom="2pt solid #000000" fo:border-left="thin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2.40770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21.75pt" style:use-optimal-row-height="true" fo:break-before="auto"/>
    </style:style>
    <style:style style:name="ro6" style:family="table-row">
      <style:table-row-properties style:row-height="21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1"/>
        <table:table-column table:style-name="co2" table:default-cell-style-name="ce2"/>
        <table:table-column table:style-name="co4" table:default-cell-style-name="ce41"/>
        <table:table-column table:style-name="co2" table:default-cell-style-name="ce2"/>
        <table:table-column table:style-name="co4" table:default-cell-style-name="ce2"/>
        <table:table-column table:style-name="co2" table:default-cell-style-name="ce2"/>
        <table:table-column table:style-name="co5" table:default-cell-style-name="ce2"/>
        <table:table-column table:style-name="co2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3"/>
        <table:table-column table:style-name="co2" table:number-columns-repeated="1011" table:default-cell-style-name="ce2"/>
        <table:table-column table:style-name="co8" table:number-columns-repeated="15360" table:default-cell-style-name="ce1"/>
        <table:table-row table:style-name="ro1">
          <table:table-cell table:number-columns-repeated="2" table:style-name="ce2"/>
          <table:table-cell table:style-name="ce41"/>
          <table:table-cell table:style-name="ce2"/>
          <table:table-cell table:style-name="ce41"/>
          <table:table-cell table:number-columns-repeated="7" table:style-name="ce2"/>
          <table:table-cell table:style-name="ce3"/>
          <table:table-cell table:number-columns-repeated="1011" table:style-name="ce2"/>
          <table:table-cell table:number-columns-repeated="15360"/>
        </table:table-row>
        <table:table-row table:style-name="ro2">
          <table:table-cell office:value-type="string" table:style-name="ce4">
            <text:p>MARS Project</text:p>
          </table:table-cell>
          <table:table-cell table:style-name="ce2"/>
          <table:table-cell table:style-name="ce41"/>
          <table:table-cell table:style-name="ce2"/>
          <table:table-cell table:style-name="ce41"/>
          <table:table-cell table:number-columns-repeated="7" table:style-name="ce2"/>
          <table:table-cell table:style-name="ce3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date" office:date-value="2021-03-06T00:00:00" table:style-name="ce5">
            <text:p>3/6/2021</text:p>
          </table:table-cell>
          <table:table-cell table:style-name="ce2"/>
          <table:table-cell table:style-name="ce41"/>
          <table:table-cell table:style-name="ce2"/>
          <table:table-cell table:style-name="ce41"/>
          <table:table-cell table:number-columns-repeated="7" table:style-name="ce2"/>
          <table:table-cell table:style-name="ce3"/>
          <table:table-cell table:number-columns-repeated="1011" table:style-name="ce2"/>
          <table:table-cell table:number-columns-repeated="15360"/>
        </table:table-row>
        <table:table-row table:style-name="ro3">
          <table:table-cell table:number-columns-repeated="2" table:style-name="ce2"/>
          <table:table-cell office:value-type="string" table:style-name="ce42">
            <text:p>Operation and Maintenance</text:p>
          </table:table-cell>
          <table:table-cell table:style-name="ce2"/>
          <table:table-cell table:style-name="ce41"/>
          <table:table-cell table:number-columns-repeated="7" table:style-name="ce2"/>
          <table:table-cell table:style-name="ce3"/>
          <table:table-cell table:number-columns-repeated="1011" table:style-name="ce2"/>
          <table:table-cell table:number-columns-repeated="15360"/>
        </table:table-row>
        <table:table-row table:style-name="ro4">
          <table:table-cell table:style-name="ce2"/>
          <table:table-cell office:value-type="string" table:number-columns-spanned="2" table:number-rows-spanned="1" table:style-name="ce34">
            <text:p>YR 1</text:p>
          </table:table-cell>
          <table:covered-table-cell/>
          <table:table-cell office:value-type="string" table:number-columns-spanned="2" table:number-rows-spanned="1" table:style-name="ce35">
            <text:p>YR 2</text:p>
          </table:table-cell>
          <table:covered-table-cell/>
          <table:table-cell office:value-type="string" table:number-columns-spanned="2" table:number-rows-spanned="1" table:style-name="ce34">
            <text:p>YR 3</text:p>
          </table:table-cell>
          <table:covered-table-cell/>
          <table:table-cell office:value-type="string" table:number-columns-spanned="2" table:number-rows-spanned="1" table:style-name="ce35">
            <text:p>YR 4</text:p>
          </table:table-cell>
          <table:covered-table-cell/>
          <table:table-cell office:value-type="string" table:number-columns-spanned="2" table:number-rows-spanned="1" table:style-name="ce34">
            <text:p>YR 5</text:p>
          </table:table-cell>
          <table:covered-table-cell/>
          <table:table-cell office:value-type="string" table:number-columns-spanned="2" table:number-rows-spanned="1" table:style-name="ce36">
            <text:p>TOTAL</text:p>
          </table:table-cell>
          <table:covered-table-cell/>
          <table:table-cell table:style-name="ce6"/>
          <table:table-cell table:style-name="ce7"/>
          <table:table-cell table:number-columns-repeated="16369"/>
        </table:table-row>
        <table:table-row table:style-name="ro4">
          <table:table-cell office:value-type="string" table:style-name="ce8">
            <text:p>Labor</text:p>
          </table:table-cell>
          <table:table-cell table:style-name="ce9"/>
          <table:table-cell table:style-name="ce43"/>
          <table:table-cell table:style-name="ce9"/>
          <table:table-cell table:style-name="ce43"/>
          <table:table-cell table:style-name="ce9"/>
          <table:table-cell table:style-name="ce10"/>
          <table:table-cell table:style-name="ce9"/>
          <table:table-cell table:style-name="ce10"/>
          <table:table-cell table:style-name="ce9"/>
          <table:table-cell table:style-name="ce10"/>
          <table:table-cell table:style-name="ce11"/>
          <table:table-cell table:style-name="ce12"/>
          <table:table-cell table:style-name="ce6"/>
          <table:table-cell table:style-name="ce7"/>
          <table:table-cell table:number-columns-repeated="16369" table:style-name="ce2"/>
        </table:table-row>
        <table:table-row table:style-name="ro1">
          <table:table-cell table:style-name="ce13"/>
          <table:table-cell office:value-type="string" table:style-name="ce14">
            <text:p>Months</text:p>
          </table:table-cell>
          <table:table-cell office:value-type="string" table:style-name="ce44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44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15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15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15">
            <text:p>Cost</text:p>
          </table:table-cell>
          <table:table-cell table:style-name="ce14"/>
          <table:table-cell office:value-type="string" table:style-name="ce16">
            <text:p>Cost</text:p>
          </table:table-cell>
          <table:table-cell table:style-name="ce6"/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Dawe, Craig</text:p>
          </table:table-cell>
          <table:table-cell office:value-type="float" office:value="5" table:style-name="ce18">
            <office:annotation draw:style-name="a0" svg:x="1.47916666666667in" svg:y="1.41666666666667in" svg:width="1.57291666666667in" svg:height="0.729166666666667in">
              <dc:creator>TCD</dc:creator>
              <text:p><text:span text:style-name="T1">Craig Dawe:</text:span><text:span text:style-name="T1"/></text:p>
              <text:p><text:span text:style-name="T2">2.5 mgmt, 2.5 technical</text:span></text:p>
            </office:annotation>
            <text:p>5</text:p>
          </table:table-cell>
          <table:table-cell office:value-type="float" office:value="79488" table:style-name="ce38">
            <text:p>79,488.00<text:s/></text:p>
          </table:table-cell>
          <table:table-cell office:value-type="float" office:value="2" table:style-name="ce18">
            <text:p>2</text:p>
          </table:table-cell>
          <table:table-cell office:value-type="float" office:value="32749" table:style-name="ce38">
            <text:p>32,749.0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112237" table:formula="of:=SUM([.C8]+[.E8]+[.G8]+[.I8]+[.K8])" table:style-name="ce20">
            <text:p>$112,237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Contract labor</text:p>
          </table:table-cell>
          <table:table-cell office:value-type="float" office:value="0" table:style-name="ce18">
            <office:annotation draw:style-name="a1" svg:x="1.47916666666667in" svg:y="1.51041666666667in" svg:width="1.57291666666667in" svg:height="0.854166666666667in">
              <dc:creator>TCD</dc:creator>
              <text:p><text:span text:style-name="T1">Craig Dawe:</text:span><text:span text:style-name="T1"/></text:p>
              <text:p><text:span text:style-name="T2">IC will be Dawe starting 2022, Retirement moved to 12/31/2021</text:span></text:p>
            </office:annotation>
            <text:p>0</text:p>
          </table:table-cell>
          <table:table-cell table:style-name="ce38"/>
          <table:table-cell office:value-type="float" office:value="2" table:style-name="ce18">
            <text:p>2</text:p>
          </table:table-cell>
          <table:table-cell office:value-type="float" office:value="31795" table:style-name="ce38">
            <text:p>31,795.00<text:s/></text:p>
          </table:table-cell>
          <table:table-cell office:value-type="float" office:value="4" table:style-name="ce18">
            <text:p>4</text:p>
          </table:table-cell>
          <table:table-cell office:value-type="float" office:value="65498" table:style-name="ce19">
            <text:p>65498</text:p>
          </table:table-cell>
          <table:table-cell office:value-type="float" office:value="4" table:style-name="ce18">
            <text:p>4</text:p>
          </table:table-cell>
          <table:table-cell office:value-type="float" office:value="67463" table:style-name="ce19">
            <text:p>67463</text:p>
          </table:table-cell>
          <table:table-cell office:value-type="float" office:value="4" table:style-name="ce18">
            <text:p>4</text:p>
          </table:table-cell>
          <table:table-cell office:value-type="float" office:value="69487" table:style-name="ce19">
            <text:p>69487</text:p>
          </table:table-cell>
          <table:table-cell table:style-name="ce18"/>
          <table:table-cell office:value-type="float" office:value="234243" table:formula="of:=SUM([.C9]+[.E9]+[.G9]+[.I9]+[.K9])" table:style-name="ce20">
            <text:p>$234,243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French, Dave</text:p>
          </table:table-cell>
          <table:table-cell office:value-type="float" office:value="1" table:style-name="ce18">
            <office:annotation draw:style-name="a2" svg:x="1.47916666666667in" svg:y="1.65625in" svg:width="1.57291666666667in" svg:height="0.71875in">
              <dc:creator>TCD</dc:creator>
              <text:p><text:span text:style-name="T1">Craig Dawe:</text:span><text:span text:style-name="T1"/></text:p>
              <text:p><text:span text:style-name="T2">MARS technical support</text:span></text:p>
            </office:annotation>
            <text:p>1</text:p>
          </table:table-cell>
          <table:table-cell office:value-type="float" office:value="9487" table:style-name="ce38">
            <text:p>9,487.00<text:s/></text:p>
          </table:table-cell>
          <table:table-cell office:value-type="float" office:value="0.67" table:style-name="ce18">
            <text:p>0.67</text:p>
          </table:table-cell>
          <table:table-cell office:value-type="float" office:value="6547" table:style-name="ce38">
            <text:p>6,547.00<text:s/></text:p>
          </table:table-cell>
          <table:table-cell office:value-type="float" office:value="2" table:style-name="ce18">
            <text:p>2</text:p>
          </table:table-cell>
          <table:table-cell office:value-type="float" office:value="20130" table:style-name="ce19">
            <text:p>20130</text:p>
          </table:table-cell>
          <table:table-cell office:value-type="float" office:value="2" table:style-name="ce18">
            <text:p>2</text:p>
          </table:table-cell>
          <table:table-cell office:value-type="float" office:value="20734" table:style-name="ce19">
            <text:p>20734</text:p>
          </table:table-cell>
          <table:table-cell office:value-type="float" office:value="2" table:style-name="ce18">
            <text:p>2</text:p>
          </table:table-cell>
          <table:table-cell office:value-type="float" office:value="21356" table:style-name="ce19">
            <text:p>21356</text:p>
          </table:table-cell>
          <table:table-cell table:style-name="ce18"/>
          <table:table-cell office:value-type="float" office:value="78254" table:formula="of:=SUM([.C10]+[.E10]+[.G10]+[.I10]+[.K10])" table:style-name="ce20">
            <text:p>$78,254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Thompson, Duane</text:p>
          </table:table-cell>
          <table:table-cell office:value-type="float" office:value="2.33" table:style-name="ce18">
            <office:annotation draw:style-name="a3" svg:x="1.47916666666667in" svg:y="1.84375in" svg:width="1.57291666666667in" svg:height="0.71875in">
              <dc:creator>TCD</dc:creator>
              <text:p><text:span text:style-name="T1">Craig Dawe:</text:span><text:span text:style-name="T1"/></text:p>
              <text:p><text:span text:style-name="T2">Mars Technical Support</text:span></text:p>
            </office:annotation>
            <text:p>2.33</text:p>
          </table:table-cell>
          <table:table-cell office:value-type="float" office:value="23669" table:style-name="ce38">
            <text:p>23,669.00<text:s/></text:p>
          </table:table-cell>
          <table:table-cell office:value-type="float" office:value="3" table:style-name="ce18">
            <text:p>3</text:p>
          </table:table-cell>
          <table:table-cell office:value-type="float" office:value="31390" table:style-name="ce38">
            <text:p>31,390.00<text:s/></text:p>
          </table:table-cell>
          <table:table-cell office:value-type="float" office:value="4" table:style-name="ce18">
            <text:p>4</text:p>
          </table:table-cell>
          <table:table-cell office:value-type="float" office:value="43109" table:style-name="ce19">
            <text:p>43109</text:p>
          </table:table-cell>
          <table:table-cell office:value-type="float" office:value="4" table:style-name="ce18">
            <text:p>4</text:p>
          </table:table-cell>
          <table:table-cell office:value-type="float" office:value="44402" table:style-name="ce19">
            <text:p>44402</text:p>
          </table:table-cell>
          <table:table-cell office:value-type="float" office:value="4" table:style-name="ce18">
            <text:p>4</text:p>
          </table:table-cell>
          <table:table-cell office:value-type="float" office:value="45734" table:style-name="ce19">
            <text:p>45734</text:p>
          </table:table-cell>
          <table:table-cell table:style-name="ce18"/>
          <table:table-cell office:value-type="float" office:value="188304" table:formula="of:=SUM([.C11]+[.E11]+[.G11]+[.I11]+[.K11])" table:style-name="ce20">
            <text:p>$188,304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McGill, Paul</text:p>
          </table:table-cell>
          <table:table-cell office:value-type="float" office:value="0.25" table:style-name="ce18">
            <office:annotation draw:style-name="a4" svg:x="1.47916666666667in" svg:y="2.04166666666667in" svg:width="1.57291666666667in" svg:height="0.71875in">
              <dc:creator>TCD</dc:creator>
              <text:p><text:span text:style-name="T1">Craig Dawe:</text:span><text:span text:style-name="T1"/></text:p>
              <text:p><text:span text:style-name="T2">EE Support</text:span></text:p>
            </office:annotation>
            <text:p>0.25</text:p>
          </table:table-cell>
          <table:table-cell office:value-type="float" office:value="4073" table:style-name="ce38">
            <text:p>4,073.00<text:s/></text:p>
          </table:table-cell>
          <table:table-cell office:value-type="float" office:value="1" table:style-name="ce18">
            <office:annotation draw:style-name="a5" svg:x="2.88541666666667in" svg:y="2.04166666666667in" svg:width="1.53125in" svg:height="0.71875in">
              <dc:creator>TCD</dc:creator>
              <text:p><text:span text:style-name="T1">Craig Dawe:</text:span><text:span text:style-name="T1"/></text:p>
              <text:p><text:span text:style-name="T2">generic engineering support</text:span></text:p>
            </office:annotation>
            <text:p>1</text:p>
          </table:table-cell>
          <table:table-cell office:value-type="float" office:value="16780" table:style-name="ce38">
            <text:p>16,780.00<text:s/></text:p>
          </table:table-cell>
          <table:table-cell office:value-type="float" office:value="1" table:style-name="ce18">
            <office:annotation draw:style-name="a6" svg:x="4.26041666666667in" svg:y="2.04166666666667in" svg:width="1.5625in" svg:height="0.71875in">
              <dc:creator>TCD</dc:creator>
              <text:p><text:span text:style-name="T1">Craig Dawe:</text:span><text:span text:style-name="T1"/></text:p>
              <text:p><text:span text:style-name="T2">generic engineering support</text:span></text:p>
            </office:annotation>
            <text:p>1</text:p>
          </table:table-cell>
          <table:table-cell office:value-type="float" office:value="17283" table:style-name="ce19">
            <text:p>17283</text:p>
          </table:table-cell>
          <table:table-cell office:value-type="float" office:value="1" table:style-name="ce18">
            <office:annotation draw:style-name="a7" svg:x="5.66666666666667in" svg:y="2.04166666666667in" svg:width="1.54166666666667in" svg:height="0.71875in">
              <dc:creator>TCD</dc:creator>
              <text:p><text:span text:style-name="T1">Craig Dawe:</text:span><text:span text:style-name="T1"/></text:p>
              <text:p><text:span text:style-name="T2">generic engineering support</text:span></text:p>
            </office:annotation>
            <text:p>1</text:p>
          </table:table-cell>
          <table:table-cell office:value-type="float" office:value="17802" table:style-name="ce19">
            <text:p>17802</text:p>
          </table:table-cell>
          <table:table-cell office:value-type="float" office:value="1" table:style-name="ce18">
            <office:annotation draw:style-name="a8" svg:x="7.03125in" svg:y="2.04166666666667in" svg:width="1.51041666666667in" svg:height="0.71875in">
              <dc:creator>TCD</dc:creator>
              <text:p><text:span text:style-name="T1">Craig Dawe:</text:span><text:span text:style-name="T1"/></text:p>
              <text:p><text:span text:style-name="T2">generic engineering support</text:span></text:p>
            </office:annotation>
            <text:p>1</text:p>
          </table:table-cell>
          <table:table-cell office:value-type="float" office:value="18336" table:style-name="ce19">
            <text:p>18336</text:p>
          </table:table-cell>
          <table:table-cell table:style-name="ce18"/>
          <table:table-cell office:value-type="float" office:value="74274" table:formula="of:=SUM([.C12]+[.E12]+[.G12]+[.I12]+[.K12])" table:style-name="ce20">
            <text:p>$74,274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Mellinger, Ed</text:p>
          </table:table-cell>
          <table:table-cell office:value-type="float" office:value="0.25" table:style-name="ce18">
            <office:annotation draw:style-name="a9" svg:x="1.47916666666667in" svg:y="2.22916666666667in" svg:width="1.57291666666667in" svg:height="0.71875in">
              <dc:creator>TCD</dc:creator>
              <text:p><text:span text:style-name="T1">Craig Dawe:</text:span><text:span text:style-name="T1"/></text:p>
              <text:p><text:span text:style-name="T2">HV EE</text:span></text:p>
            </office:annotation>
            <text:p>0.25</text:p>
          </table:table-cell>
          <table:table-cell office:value-type="float" office:value="3798" table:style-name="ce38">
            <text:p>3,798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3798" table:formula="of:=SUM([.C13]+[.E13]+[.G13]+[.I13]+[.K13])" table:style-name="ce20">
            <text:p>$3,798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Schram, Rich</text:p>
          </table:table-cell>
          <table:table-cell office:value-type="float" office:value="0.25" table:style-name="ce18">
            <office:annotation draw:style-name="a10" svg:x="1.47916666666667in" svg:y="2.41666666666667in" svg:width="1.57291666666667in" svg:height="0.71875in">
              <dc:creator>TCD</dc:creator>
              <text:p><text:span text:style-name="T1">Craig Dawe:</text:span><text:span text:style-name="T1"/></text:p>
              <text:p><text:span text:style-name="T2">SE</text:span></text:p>
            </office:annotation>
            <text:p>0.25</text:p>
          </table:table-cell>
          <table:table-cell office:value-type="float" office:value="3598" table:style-name="ce38">
            <text:p>3,598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3598" table:formula="of:=SUM([.C14]+[.E14]+[.G14]+[.I14]+[.K14])" table:style-name="ce20">
            <text:p>$3,598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Risi, Mike</text:p>
          </table:table-cell>
          <table:table-cell office:value-type="float" office:value="0.25" table:style-name="ce18">
            <office:annotation draw:style-name="a11" svg:x="1.47916666666667in" svg:y="2.625in" svg:width="1.57291666666667in" svg:height="0.71875in">
              <dc:creator>TCD</dc:creator>
              <text:p><text:span text:style-name="T1">Craig Dawe:</text:span><text:span text:style-name="T1"/></text:p>
              <text:p><text:span text:style-name="T2">SE</text:span></text:p>
            </office:annotation>
            <text:p>0.25</text:p>
          </table:table-cell>
          <table:table-cell office:value-type="float" office:value="3732" table:style-name="ce38">
            <text:p>3,732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3732" table:formula="of:=SUM([.C15]+[.E15]+[.G15]+[.I15]+[.K15])" table:style-name="ce20">
            <text:p>$3,732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Erikson, Jon</text:p>
          </table:table-cell>
          <table:table-cell office:value-type="float" office:value="0.25" table:style-name="ce18">
            <office:annotation draw:style-name="a12" svg:x="3.35416666666667in" svg:y="2.97916666666667in" svg:width="1.38541666666667in" svg:height="0.760416666666667in">
              <dc:creator>TCD</dc:creator>
              <text:p><text:span text:style-name="T1">Michael Kelly:</text:span><text:span text:style-name="T1"/></text:p>
              <text:p><text:span text:style-name="T2">ME</text:span></text:p>
            </office:annotation>
            <text:p>0.25</text:p>
          </table:table-cell>
          <table:table-cell office:value-type="float" office:value="3511" table:style-name="ce38">
            <text:p>3,511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3511" table:formula="of:=SUM([.C16]+[.E16]+[.G16]+[.I16]+[.K16])" table:style-name="ce20">
            <text:p>$3,511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Thompson, Ray</text:p>
          </table:table-cell>
          <table:table-cell office:value-type="float" office:value="0.25" table:style-name="ce18">
            <office:annotation draw:style-name="a13" svg:x="1.47916666666667in" svg:y="3.01041666666667in" svg:width="1.57291666666667in" svg:height="0.71875in">
              <dc:creator>TCD</dc:creator>
              <text:p><text:span text:style-name="T1">Craig Dawe:</text:span><text:span text:style-name="T1"/></text:p>
              <text:p><text:span text:style-name="T2">Mach</text:span><text:span text:style-name="T2"/></text:p>
              <text:p/>
            </office:annotation>
            <text:p>0.25</text:p>
          </table:table-cell>
          <table:table-cell office:value-type="float" office:value="2525" table:style-name="ce38">
            <text:p>2,525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2525" table:formula="of:=SUM([.C17]+[.E17]+[.G17]+[.I17]+[.K17])" table:style-name="ce20">
            <text:p>$2,525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Total Months</text:p>
          </table:table-cell>
          <table:table-cell office:value-type="float" office:value="9.83" table:formula="of:=SUM([.B5:.B17])" table:style-name="ce18">
            <text:p>9.83</text:p>
          </table:table-cell>
          <table:table-cell table:style-name="ce38"/>
          <table:table-cell office:value-type="float" office:value="8.67" table:formula="of:=SUM([.D5:.D16])" table:style-name="ce18">
            <text:p>8.67</text:p>
          </table:table-cell>
          <table:table-cell table:style-name="ce38"/>
          <table:table-cell office:value-type="float" office:value="11" table:formula="of:=SUM([.F5:.F16])" table:style-name="ce18">
            <text:p>11</text:p>
          </table:table-cell>
          <table:table-cell table:style-name="ce19"/>
          <table:table-cell office:value-type="float" office:value="11" table:formula="of:=SUM([.H5:.H16])" table:style-name="ce18">
            <text:p>11</text:p>
          </table:table-cell>
          <table:table-cell table:style-name="ce19"/>
          <table:table-cell office:value-type="float" office:value="11" table:formula="of:=SUM([.J5:.J16])" table:style-name="ce18">
            <text:p>11</text:p>
          </table:table-cell>
          <table:table-cell table:style-name="ce19"/>
          <table:table-cell table:style-name="ce18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total</text:p>
          </table:table-cell>
          <table:table-cell table:style-name="ce37"/>
          <table:table-cell office:value-type="float" office:value="133881" table:formula="of:=SUM([.C8:.C17])" table:style-name="ce38">
            <text:p>133,881.00<text:s/></text:p>
          </table:table-cell>
          <table:table-cell table:style-name="ce37"/>
          <table:table-cell office:value-type="float" office:value="119261" table:formula="of:=SUM([.E8:.E17])" table:style-name="ce38">
            <text:p>119,261.00<text:s/></text:p>
          </table:table-cell>
          <table:table-cell table:style-name="ce37"/>
          <table:table-cell office:value-type="float" office:value="146020" table:formula="of:=SUM([.G8:.G17])" table:style-name="ce38">
            <text:p>146,020.00<text:s/></text:p>
          </table:table-cell>
          <table:table-cell table:style-name="ce37"/>
          <table:table-cell office:value-type="float" office:value="150401" table:formula="of:=SUM([.I8:.I17])" table:style-name="ce38">
            <text:p>150,401.00<text:s/></text:p>
          </table:table-cell>
          <table:table-cell table:style-name="ce37"/>
          <table:table-cell office:value-type="float" office:value="154913" table:formula="of:=SUM([.K8:.K17])" table:style-name="ce38">
            <text:p>154,913.00<text:s/></text:p>
          </table:table-cell>
          <table:table-cell table:style-name="ce37"/>
          <table:table-cell office:value-type="float" office:value="704476" table:formula="of:=SUM([.M8:.M17])" table:style-name="ce20">
            <text:p>$704,476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1">
          <table:table-cell office:value-type="string" table:style-name="ce13">
            <text:p>Fringe 57.15%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total fringe</text:p>
          </table:table-cell>
          <table:table-cell table:style-name="ce37"/>
          <table:table-cell office:value-type="float" office:value="76512.991500000004" table:formula="of:=SUM([.C19]*0.5715)" table:style-name="ce38">
            <text:p>76,512.99<text:s/></text:p>
          </table:table-cell>
          <table:table-cell table:style-name="ce37"/>
          <table:table-cell office:value-type="float" office:value="68157.661500000002" table:formula="of:=SUM([.E19]*0.5715)" table:style-name="ce38">
            <text:p>68,157.66<text:s/></text:p>
          </table:table-cell>
          <table:table-cell table:style-name="ce37"/>
          <table:table-cell office:value-type="float" office:value="83450.430000000008" table:formula="of:=SUM([.G19]*0.5715)" table:style-name="ce38">
            <text:p>83,450.43<text:s/></text:p>
          </table:table-cell>
          <table:table-cell table:style-name="ce37"/>
          <table:table-cell office:value-type="float" office:value="85954.171499999997" table:formula="of:=SUM([.I19]*0.5715)" table:style-name="ce38">
            <text:p>85,954.17<text:s/></text:p>
          </table:table-cell>
          <table:table-cell table:style-name="ce37"/>
          <table:table-cell office:value-type="float" office:value="88532.779500000004" table:formula="of:=SUM([.K19]*0.5715)" table:style-name="ce38">
            <text:p>88,532.78<text:s/></text:p>
          </table:table-cell>
          <table:table-cell table:style-name="ce37"/>
          <table:table-cell office:value-type="float" office:value="402608.03399999999" table:formula="of:=SUM([.M19]*0.5715)" table:style-name="ce20">
            <text:p>$402,608.03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total fringe + salary</text:p>
          </table:table-cell>
          <table:table-cell table:style-name="ce37"/>
          <table:table-cell office:value-type="float" office:value="210393.9915" table:formula="of:=SUM([.C19]+[.C22])" table:style-name="ce38">
            <text:p>210,393.99<text:s/></text:p>
          </table:table-cell>
          <table:table-cell table:style-name="ce37"/>
          <table:table-cell office:value-type="float" office:value="187418.66149999999" table:formula="of:=SUM([.E19]+[.E22])" table:style-name="ce38">
            <text:p>187,418.66<text:s/></text:p>
          </table:table-cell>
          <table:table-cell table:style-name="ce37"/>
          <table:table-cell office:value-type="float" office:value="229470.43" table:formula="of:=SUM([.G19]+[.G22])" table:style-name="ce38">
            <text:p>229,470.43<text:s/></text:p>
          </table:table-cell>
          <table:table-cell table:style-name="ce37"/>
          <table:table-cell office:value-type="float" office:value="236355.1715" table:formula="of:=SUM([.I19]+[.I22])" table:style-name="ce38">
            <text:p>236,355.17<text:s/></text:p>
          </table:table-cell>
          <table:table-cell table:style-name="ce37"/>
          <table:table-cell office:value-type="float" office:value="243445.7795" table:formula="of:=SUM([.K19]+[.K22])" table:style-name="ce38">
            <text:p>243,445.78<text:s/></text:p>
          </table:table-cell>
          <table:table-cell table:style-name="ce37"/>
          <table:table-cell office:value-type="float" office:value="1107084.034" table:formula="of:=SUM([.M19]+[.M22])" table:style-name="ce20">
            <text:p>$1,107,084.03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4">
          <table:table-cell office:value-type="string" table:style-name="ce8">
            <text:p>Capital Equipment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computer hardware</text:p>
          </table:table-cell>
          <table:table-cell table:style-name="ce37"/>
          <table:table-cell office:value-type="float" office:value="8250" table:style-name="ce38">
            <text:p>8,250.00<text:s/></text:p>
          </table:table-cell>
          <table:table-cell table:style-name="ce37"/>
          <table:table-cell office:value-type="float" office:value="8250" table:style-name="ce38">
            <text:p>8,250.00<text:s/>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office:value-type="float" office:value="16500" table:formula="of:=SUM([.C27]+[.E27]+[.G27]+[.I27]+[.K27])" table:style-name="ce20">
            <text:p>$16,500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CIP MARS node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office:value-type="string" table:style-name="ce37">
            <text:p>SEE Below</text:p>
          </table:table-cell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office:value-type="string" table:style-name="ce6">
            <text:p><text:s text:c="277"/></text:p>
          </table:table-cell>
          <table:table-cell table:style-name="ce7"/>
          <table:table-cell table:number-columns-repeated="16369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4">
          <table:table-cell office:value-type="string" table:style-name="ce8">
            <text:p>Travel</text:p>
          </table:table-cell>
          <table:table-cell table:style-name="ce37"/>
          <table:table-cell office:value-type="float" office:value="1000" table:style-name="ce38">
            <text:p>1,000.00<text:s/></text:p>
          </table:table-cell>
          <table:table-cell table:style-name="ce37"/>
          <table:table-cell office:value-type="float" office:value="1000" table:style-name="ce38">
            <text:p>1,000.00<text:s/></text:p>
          </table:table-cell>
          <table:table-cell table:style-name="ce37"/>
          <table:table-cell office:value-type="float" office:value="1000" table:style-name="ce38">
            <text:p>1,000.00<text:s/></text:p>
          </table:table-cell>
          <table:table-cell table:style-name="ce37"/>
          <table:table-cell office:value-type="float" office:value="1000" table:style-name="ce38">
            <text:p>1,000.00<text:s/></text:p>
          </table:table-cell>
          <table:table-cell table:style-name="ce37"/>
          <table:table-cell office:value-type="float" office:value="1000" table:style-name="ce38">
            <text:p>1,000.00<text:s/></text:p>
          </table:table-cell>
          <table:table-cell table:style-name="ce37"/>
          <table:table-cell office:value-type="float" office:value="5000" table:formula="of:=SUM([.C30]+[.E30]+[.G30]+[.I30]+[.K30])" table:style-name="ce20">
            <text:p>$5,000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6369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4">
          <table:table-cell office:value-type="string" table:style-name="ce8">
            <text:p>Materials and Supplies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1">
          <table:table-cell office:value-type="string" table:style-name="ce17">
            <text:p>computer hrdwr</text:p>
          </table:table-cell>
          <table:table-cell table:style-name="ce37"/>
          <table:table-cell office:value-type="float" office:value="825" table:style-name="ce38">
            <text:p>825.00<text:s/></text:p>
          </table:table-cell>
          <table:table-cell table:style-name="ce37"/>
          <table:table-cell office:value-type="float" office:value="825" table:style-name="ce38">
            <text:p>825.00<text:s/></text:p>
          </table:table-cell>
          <table:table-cell table:style-name="ce37"/>
          <table:table-cell office:value-type="float" office:value="825" table:style-name="ce38">
            <text:p>825.00<text:s/></text:p>
          </table:table-cell>
          <table:table-cell table:style-name="ce37"/>
          <table:table-cell office:value-type="float" office:value="825" table:style-name="ce38">
            <text:p>825.00<text:s/></text:p>
          </table:table-cell>
          <table:table-cell table:style-name="ce37"/>
          <table:table-cell office:value-type="float" office:value="825" table:style-name="ce38">
            <text:p>825.00<text:s/></text:p>
          </table:table-cell>
          <table:table-cell office:value-type="float" office:value="4125" table:formula="of:=SUM([.C33]+[.E33]+[.G33]+[.I33]+[.K33])" table:style-name="ce37">
            <text:p>4,125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cmptr software</text:p>
          </table:table-cell>
          <table:table-cell table:style-name="ce37"/>
          <table:table-cell office:value-type="float" office:value="200" table:style-name="ce38">
            <text:p>200.00<text:s/></text:p>
          </table:table-cell>
          <table:table-cell table:style-name="ce37"/>
          <table:table-cell office:value-type="float" office:value="200" table:style-name="ce38">
            <text:p>200.00<text:s/></text:p>
          </table:table-cell>
          <table:table-cell table:style-name="ce37"/>
          <table:table-cell office:value-type="float" office:value="200" table:style-name="ce38">
            <text:p>200.00<text:s/></text:p>
          </table:table-cell>
          <table:table-cell table:style-name="ce37"/>
          <table:table-cell office:value-type="float" office:value="200" table:style-name="ce38">
            <text:p>200.00<text:s/></text:p>
          </table:table-cell>
          <table:table-cell table:style-name="ce37"/>
          <table:table-cell office:value-type="float" office:value="200" table:style-name="ce38">
            <text:p>200.00<text:s/></text:p>
          </table:table-cell>
          <table:table-cell office:value-type="float" office:value="1000" table:formula="of:=SUM([.C34]+[.E34]+[.G34]+[.I34]+[.K34])" table:style-name="ce37">
            <text:p>1,000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non cap equip</text:p>
          </table:table-cell>
          <table:table-cell table:style-name="ce37"/>
          <table:table-cell office:value-type="float" office:value="4950" table:style-name="ce38">
            <text:p>4,950.00<text:s/></text:p>
          </table:table-cell>
          <table:table-cell table:style-name="ce37"/>
          <table:table-cell office:value-type="float" office:value="4950" table:style-name="ce38">
            <text:p>4,950.00<text:s/></text:p>
          </table:table-cell>
          <table:table-cell table:style-name="ce37"/>
          <table:table-cell office:value-type="float" office:value="4950" table:style-name="ce38">
            <text:p>4,950.00<text:s/></text:p>
          </table:table-cell>
          <table:table-cell table:style-name="ce37"/>
          <table:table-cell office:value-type="float" office:value="4950" table:style-name="ce38">
            <text:p>4,950.00<text:s/></text:p>
          </table:table-cell>
          <table:table-cell table:style-name="ce37"/>
          <table:table-cell office:value-type="float" office:value="4950" table:style-name="ce38">
            <text:p>4,950.00<text:s/></text:p>
          </table:table-cell>
          <table:table-cell office:value-type="float" office:value="24750" table:formula="of:=SUM([.C35]+[.E35]+[.G35]+[.I35]+[.K35])" table:style-name="ce37">
            <text:p>24,750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supplies general</text:p>
          </table:table-cell>
          <table:table-cell table:style-name="ce37"/>
          <table:table-cell office:value-type="float" office:value="2200" table:style-name="ce38">
            <text:p>2,200.00<text:s/></text:p>
          </table:table-cell>
          <table:table-cell table:style-name="ce37"/>
          <table:table-cell office:value-type="float" office:value="2200" table:style-name="ce38">
            <text:p>2,200.00<text:s/></text:p>
          </table:table-cell>
          <table:table-cell table:style-name="ce37"/>
          <table:table-cell office:value-type="float" office:value="2200" table:style-name="ce38">
            <text:p>2,200.00<text:s/></text:p>
          </table:table-cell>
          <table:table-cell table:style-name="ce37"/>
          <table:table-cell office:value-type="float" office:value="2200" table:style-name="ce38">
            <text:p>2,200.00<text:s/></text:p>
          </table:table-cell>
          <table:table-cell table:style-name="ce37"/>
          <table:table-cell office:value-type="float" office:value="2200" table:style-name="ce38">
            <text:p>2,200.00<text:s/></text:p>
          </table:table-cell>
          <table:table-cell office:value-type="float" office:value="11000" table:formula="of:=SUM([.C36]+[.E36]+[.G36]+[.I36]+[.K36])" table:style-name="ce37">
            <text:p>11,000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office:value-type="float" office:value="40875" table:formula="of:=SUM([.L33:.L36])" table:style-name="ce20">
            <text:p>$40,875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4">
          <table:table-cell office:value-type="string" table:style-name="ce8">
            <text:p>Outside Services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Router Switch maintenance</text:p>
          </table:table-cell>
          <table:table-cell table:style-name="ce37"/>
          <table:table-cell office:value-type="float" office:value="1800" table:style-name="ce38">
            <text:p>1,800.00<text:s/></text:p>
          </table:table-cell>
          <table:table-cell table:style-name="ce37"/>
          <table:table-cell office:value-type="float" office:value="1854" table:style-name="ce38">
            <text:p>1,854.00<text:s/></text:p>
          </table:table-cell>
          <table:table-cell table:style-name="ce37"/>
          <table:table-cell office:value-type="float" office:value="1910" table:style-name="ce38">
            <text:p>1,910.00<text:s/></text:p>
          </table:table-cell>
          <table:table-cell table:style-name="ce37"/>
          <table:table-cell office:value-type="float" office:value="1967" table:style-name="ce38">
            <text:p>1,967.00<text:s/></text:p>
          </table:table-cell>
          <table:table-cell table:style-name="ce37"/>
          <table:table-cell office:value-type="float" office:value="2026" table:style-name="ce38">
            <text:p>2,026.00<text:s/></text:p>
          </table:table-cell>
          <table:table-cell office:value-type="float" office:value="9557" table:formula="of:=SUM([.C40]+[.E40]+[.G40]+[.I40]+[.K40])" table:style-name="ce37">
            <text:p>9,557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Hrdwr/Sftwr maint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office:value-type="float" office:value="44290" table:style-name="ce38">
            <text:p>44,290.00<text:s/></text:p>
          </table:table-cell>
          <table:table-cell table:style-name="ce37"/>
          <table:table-cell office:value-type="float" office:value="45619" table:style-name="ce38">
            <text:p>45,619.00<text:s/></text:p>
          </table:table-cell>
          <table:table-cell table:style-name="ce37"/>
          <table:table-cell office:value-type="float" office:value="46987" table:style-name="ce38">
            <text:p>46,987.00<text:s/></text:p>
          </table:table-cell>
          <table:table-cell office:value-type="float" office:value="136896" table:formula="of:=SUM([.C41]+[.E41]+[.G41]+[.I41]+[.K41])" table:style-name="ce37">
            <text:p>136,896.00<text:s/></text:p>
          </table:table-cell>
          <table:table-cell table:style-name="ce20"/>
          <table:table-cell office:value-type="string" table:style-name="ce22">
            <text:p>This is for "PMACs" from UW, 10% is a standard amount for this service/maintenance in industry)</text:p>
          </table:table-cell>
          <table:table-cell table:style-name="ce23"/>
          <table:table-cell table:number-columns-repeated="8" table:style-name="ce24"/>
          <table:table-cell table:number-columns-repeated="16361" table:style-name="ce2"/>
        </table:table-row>
        <table:table-row table:style-name="ro1">
          <table:table-cell office:value-type="string" table:style-name="ce17">
            <text:p>MLHD Cable Right of Way</text:p>
          </table:table-cell>
          <table:table-cell table:style-name="ce37"/>
          <table:table-cell office:value-type="float" office:value="1460" table:style-name="ce38">
            <text:p>1,460.00<text:s/></text:p>
          </table:table-cell>
          <table:table-cell table:style-name="ce37"/>
          <table:table-cell office:value-type="float" office:value="1504" table:style-name="ce38">
            <text:p>1,504.00<text:s/></text:p>
          </table:table-cell>
          <table:table-cell table:style-name="ce37"/>
          <table:table-cell office:value-type="float" office:value="1549" table:style-name="ce38">
            <text:p>1,549.00<text:s/></text:p>
          </table:table-cell>
          <table:table-cell table:style-name="ce37"/>
          <table:table-cell office:value-type="float" office:value="1595" table:style-name="ce38">
            <text:p>1,595.00<text:s/></text:p>
          </table:table-cell>
          <table:table-cell table:style-name="ce37"/>
          <table:table-cell office:value-type="float" office:value="1643" table:style-name="ce38">
            <text:p>1,643.00<text:s/></text:p>
          </table:table-cell>
          <table:table-cell office:value-type="float" office:value="7751" table:formula="of:=SUM([.C42]+[.E42]+[.G42]+[.I42]+[.K42])" table:style-name="ce37">
            <text:p>7,751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5yr Survey (Linda Khunz)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office:value-type="float" office:value="31150" table:style-name="ce38">
            <text:p>31,150.00<text:s/></text:p>
          </table:table-cell>
          <table:table-cell table:style-name="ce37"/>
          <table:table-cell table:style-name="ce38"/>
          <table:table-cell office:value-type="float" office:value="31150" table:formula="of:=SUM([.C43]+[.E43]+[.G43]+[.I43]+[.K43])" table:style-name="ce37">
            <text:p>31,150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5yr Survey (Sample ana, ABA Cnst)</text:p>
          </table:table-cell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office:value-type="float" office:value="24600" table:style-name="ce38">
            <text:p>24,600.00<text:s/></text:p>
          </table:table-cell>
          <table:table-cell table:style-name="ce37"/>
          <table:table-cell table:style-name="ce38"/>
          <table:table-cell office:value-type="float" office:value="24600" table:formula="of:=SUM([.C44]+[.E44]+[.G44]+[.I44]+[.K44])" table:style-name="ce37">
            <text:p>24,600.00<text:s/></text:p>
          </table:table-cell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office:value-type="float" office:value="209954" table:formula="of:=SUM([.L40:.L44])" table:style-name="ce20">
            <text:p>$209,954.00<text:s/></text:p>
          </table:table-cell>
          <table:table-cell office:value-type="string" table:style-name="ce6">
            <text:p>x</text:p>
          </table:table-cell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4">
          <table:table-cell office:value-type="string" table:style-name="ce8">
            <text:p>Ship Time</text:p>
          </table:table-cell>
          <table:table-cell office:value-type="string" table:style-name="ce37">
            <text:p>Days</text:p>
          </table:table-cell>
          <table:table-cell table:style-name="ce38"/>
          <table:table-cell office:value-type="string" table:style-name="ce37">
            <text:p>Days</text:p>
          </table:table-cell>
          <table:table-cell table:style-name="ce38"/>
          <table:table-cell office:value-type="string" table:style-name="ce37">
            <text:p>Days</text:p>
          </table:table-cell>
          <table:table-cell table:style-name="ce38"/>
          <table:table-cell office:value-type="string" table:style-name="ce37">
            <text:p>Days</text:p>
          </table:table-cell>
          <table:table-cell table:style-name="ce38"/>
          <table:table-cell office:value-type="string" table:style-name="ce37">
            <text:p>Days</text:p>
          </table:table-cell>
          <table:table-cell table:style-name="ce38"/>
          <table:table-cell table:style-name="ce37"/>
          <table:table-cell table:style-name="ce20"/>
          <table:table-cell office:value-type="string" table:style-name="ce6">
            <text:p><text:s text:c="40"/></text:p>
          </table:table-cell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17">
            <text:p>RC &amp; Ventana</text:p>
          </table:table-cell>
          <table:table-cell office:value-type="float" office:value="2" table:style-name="ce37">
            <text:p>2.00<text:s/></text:p>
          </table:table-cell>
          <table:table-cell office:value-type="float" office:value="43600" table:style-name="ce38">
            <text:p>43,600.00<text:s/></text:p>
          </table:table-cell>
          <table:table-cell office:value-type="float" office:value="2" table:style-name="ce37">
            <text:p>2.00<text:s/></text:p>
          </table:table-cell>
          <table:table-cell office:value-type="float" office:value="45360" table:style-name="ce38">
            <text:p>45,360.00<text:s/></text:p>
          </table:table-cell>
          <table:table-cell office:value-type="float" office:value="2" table:style-name="ce37">
            <text:p>2.00<text:s/></text:p>
          </table:table-cell>
          <table:table-cell office:value-type="float" office:value="47400" table:style-name="ce38">
            <text:p>47,400.00<text:s/></text:p>
          </table:table-cell>
          <table:table-cell office:value-type="float" office:value="10" table:style-name="ce37">
            <office:annotation draw:style-name="a14" svg:x="5.66666666666667in" svg:y="8.96875in" svg:width="1.54166666666667in" svg:height="0.666666666666667in">
              <dc:creator>TCD</dc:creator>
              <text:p><text:span text:style-name="T1">Craig Dawe:</text:span><text:span text:style-name="T1"/></text:p>
              <text:p><text:span text:style-name="T2">8 for 5yr survey work, 2</text:span><text:span text:style-name="T2"/></text:p>
              <text:p><text:span text:style-name="T2">for MARS maint</text:span></text:p>
            </office:annotation>
            <text:p>10.00<text:s/></text:p>
          </table:table-cell>
          <table:table-cell office:value-type="float" office:value="245000" table:style-name="ce38">
            <text:p>245,000.00<text:s/></text:p>
          </table:table-cell>
          <table:table-cell office:value-type="float" office:value="8" table:style-name="ce37">
            <office:annotation draw:style-name="a15" svg:x="7.03125in" svg:y="8.96875in" svg:width="1.51041666666667in" svg:height="0.666666666666667in">
              <dc:creator>TCD</dc:creator>
              <text:p><text:span text:style-name="T1">Craig Dawe:</text:span><text:span text:style-name="T1"/></text:p>
              <text:p><text:span text:style-name="T2">6 for 5yr survey, 2 for MARS maint</text:span></text:p>
            </office:annotation>
            <text:p>8.00<text:s/></text:p>
          </table:table-cell>
          <table:table-cell office:value-type="float" office:value="203920" table:style-name="ce38">
            <text:p>203,920.00<text:s/></text:p>
          </table:table-cell>
          <table:table-cell table:style-name="ce37"/>
          <table:table-cell office:value-type="float" office:value="585280" table:formula="of:=SUM([.C47];[.E47];[.G47];[.I47];[.K47])" table:style-name="ce20">
            <text:p>$585,280.00<text:s/></text:p>
          </table:table-cell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009" table:style-name="ce2"/>
          <table:table-cell table:number-columns-repeated="15360"/>
        </table:table-row>
        <table:table-row table:style-name="ro1">
          <table:table-cell table:style-name="ce17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20"/>
          <table:table-cell table:style-name="ce6"/>
          <table:table-cell table:style-name="ce7"/>
          <table:table-cell table:number-columns-repeated="16369"/>
        </table:table-row>
        <table:table-row table:style-name="ro5">
          <table:table-cell office:value-type="string" table:style-name="ce25">
            <text:p>O&amp;M Total</text:p>
          </table:table-cell>
          <table:table-cell table:style-name="ce39"/>
          <table:table-cell office:value-type="float" office:value="274678.9915" table:formula="of:=SUM([.C24];[.C27];[.C30];[.C33];[.C34];[.C35];[.C36];[.C40];[.C42];[.C41];[.C47])" table:style-name="ce40">
            <text:p>274,678.99<text:s/></text:p>
          </table:table-cell>
          <table:table-cell table:style-name="ce39"/>
          <table:table-cell office:value-type="float" office:value="248611.66149999999" table:formula="of:=SUM([.E24];[.E27];[.E30];[.E33];[.E34];[.E36];[.E40];[.E43];[.E42];[.E41];[.E44];[.E47])" table:style-name="ce40">
            <text:p>248,611.66<text:s/></text:p>
          </table:table-cell>
          <table:table-cell table:style-name="ce39"/>
          <table:table-cell office:value-type="float" office:value="333794.43" table:formula="of:=SUM([.G24];[.G27];[.G30];[.G33];[.G34];[.G35];[.G36];[.G40];[.G42];[.G41];[.G47])" table:style-name="ce40">
            <text:p>333,794.43<text:s/></text:p>
          </table:table-cell>
          <table:table-cell table:style-name="ce39"/>
          <table:table-cell office:value-type="float" office:value="539711.17149999994" table:formula="of:=SUM([.I24];[.I27];[.I30];[.I33];[.I34];[.I35];[.I36];[.I40];[.I42];[.I41];[.I47])" table:style-name="ce40">
            <text:p>539,711.17<text:s/></text:p>
          </table:table-cell>
          <table:table-cell table:style-name="ce39"/>
          <table:table-cell office:value-type="float" office:value="507196.7795" table:formula="of:=SUM([.K24];[.K27];[.K30];[.K33];[.K34];[.K35];[.K36];[.K40];[.K42];[.K41];[.K47])" table:style-name="ce40">
            <text:p>507,196.78<text:s/></text:p>
          </table:table-cell>
          <table:table-cell table:style-name="ce39"/>
          <table:table-cell office:value-type="float" office:value="1964693.034" table:formula="of:=SUM([.M24];[.M27];[.M30];[.M37];[.M45];[.M47])" table:style-name="ce26">
            <text:p>$1,964,693.03<text:s/></text:p>
          </table:table-cell>
          <table:table-cell table:style-name="ce6"/>
          <table:table-cell table:style-name="ce7"/>
          <table:table-cell table:number-columns-repeated="16369" table:style-name="ce2"/>
        </table:table-row>
        <table:table-row table:number-rows-repeated="2" table:style-name="ro1">
          <table:table-cell table:number-columns-repeated="2" table:style-name="ce2"/>
          <table:table-cell table:style-name="ce41"/>
          <table:table-cell table:style-name="ce2"/>
          <table:table-cell table:style-name="ce41"/>
          <table:table-cell table:number-columns-repeated="7" table:style-name="ce2"/>
          <table:table-cell table:style-name="ce3"/>
          <table:table-cell table:number-columns-repeated="1011" table:style-name="ce2"/>
          <table:table-cell table:number-columns-repeated="15360"/>
        </table:table-row>
        <table:table-row table:style-name="ro3">
          <table:table-cell table:number-columns-repeated="2" table:style-name="ce2"/>
          <table:table-cell office:value-type="string" table:style-name="ce42">
            <text:p>Node Upgrade</text:p>
          </table:table-cell>
          <table:table-cell table:style-name="ce2"/>
          <table:table-cell table:style-name="ce41"/>
          <table:table-cell table:number-columns-repeated="7" table:style-name="ce2"/>
          <table:table-cell table:style-name="ce3"/>
          <table:table-cell table:number-columns-repeated="1011" table:style-name="ce2"/>
          <table:table-cell table:number-columns-repeated="15360"/>
        </table:table-row>
        <table:table-row table:style-name="ro4">
          <table:table-cell table:style-name="ce2"/>
          <table:table-cell office:value-type="string" table:number-columns-spanned="2" table:number-rows-spanned="1" table:style-name="ce34">
            <text:p>YR 1</text:p>
          </table:table-cell>
          <table:covered-table-cell/>
          <table:table-cell office:value-type="string" table:number-columns-spanned="2" table:number-rows-spanned="1" table:style-name="ce35">
            <text:p>YR 2</text:p>
          </table:table-cell>
          <table:covered-table-cell/>
          <table:table-cell office:value-type="string" table:number-columns-spanned="2" table:number-rows-spanned="1" table:style-name="ce34">
            <text:p>YR 3</text:p>
          </table:table-cell>
          <table:covered-table-cell/>
          <table:table-cell office:value-type="string" table:number-columns-spanned="2" table:number-rows-spanned="1" table:style-name="ce35">
            <text:p>YR 4</text:p>
          </table:table-cell>
          <table:covered-table-cell/>
          <table:table-cell office:value-type="string" table:number-columns-spanned="2" table:number-rows-spanned="1" table:style-name="ce34">
            <text:p>YR 5</text:p>
          </table:table-cell>
          <table:covered-table-cell/>
          <table:table-cell office:value-type="string" table:number-columns-spanned="2" table:number-rows-spanned="1" table:style-name="ce36">
            <text:p>TOTAL</text:p>
          </table:table-cell>
          <table:covered-table-cell/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8">
            <text:p>Labor</text:p>
          </table:table-cell>
          <table:table-cell table:style-name="ce9"/>
          <table:table-cell table:style-name="ce43"/>
          <table:table-cell table:style-name="ce9"/>
          <table:table-cell table:style-name="ce43"/>
          <table:table-cell table:style-name="ce9"/>
          <table:table-cell table:style-name="ce10"/>
          <table:table-cell table:style-name="ce9"/>
          <table:table-cell table:style-name="ce10"/>
          <table:table-cell table:style-name="ce9"/>
          <table:table-cell table:style-name="ce10"/>
          <table:table-cell table:style-name="ce11"/>
          <table:table-cell table:style-name="ce12"/>
          <table:table-cell table:number-columns-repeated="16371" table:style-name="ce2"/>
        </table:table-row>
        <table:table-row table:style-name="ro1">
          <table:table-cell table:style-name="ce13"/>
          <table:table-cell office:value-type="string" table:style-name="ce14">
            <text:p>Months</text:p>
          </table:table-cell>
          <table:table-cell office:value-type="string" table:style-name="ce44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44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15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15">
            <text:p>Cost</text:p>
          </table:table-cell>
          <table:table-cell office:value-type="string" table:style-name="ce14">
            <text:p>Months</text:p>
          </table:table-cell>
          <table:table-cell office:value-type="string" table:style-name="ce15">
            <text:p>Cost</text:p>
          </table:table-cell>
          <table:table-cell table:style-name="ce14"/>
          <table:table-cell office:value-type="string" table:style-name="ce16">
            <text:p>Cost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Dawe</text:p>
          </table:table-cell>
          <table:table-cell office:value-type="float" office:value="2" table:style-name="ce18">
            <office:annotation draw:style-name="a16" svg:x="1.5in" svg:y="11.40625in" svg:width="1.57291666666667in" svg:height="0.59375in">
              <dc:creator>TCD</dc:creator>
              <text:p><text:span text:style-name="T1">Craig Dawe:</text:span><text:span text:style-name="T1"/></text:p>
              <text:p><text:span text:style-name="T2">2.5 mgmt, 2.5 technical</text:span></text:p>
            </office:annotation>
            <text:p>2</text:p>
          </table:table-cell>
          <table:table-cell office:value-type="float" office:value="31795.200000000001" table:formula="of:=79488/5*2" table:style-name="ce38">
            <text:p>31,795.20<text:s/></text:p>
          </table:table-cell>
          <table:table-cell office:value-type="float" office:value="1" table:style-name="ce18">
            <text:p>1</text:p>
          </table:table-cell>
          <table:table-cell office:value-type="float" office:value="16374.5" table:formula="of:=0.5*32749" table:style-name="ce38">
            <text:p>16,374.5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48169.7" table:formula="of:=SUM([.C57]+[.E57]+[.G57]+[.I57]+[.K57])" table:style-name="ce20">
            <text:p>$48,169.7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Contract labor</text:p>
          </table:table-cell>
          <table:table-cell office:value-type="float" office:value="0" table:style-name="ce18">
            <office:annotation draw:style-name="a17" svg:x="1.5in" svg:y="11.3541666666667in" svg:width="1.57291666666667in" svg:height="0.854166666666667in">
              <dc:creator>TCD</dc:creator>
              <text:p><text:span text:style-name="T1">Craig Dawe:</text:span><text:span text:style-name="T1"/></text:p>
              <text:p><text:span text:style-name="T2">IC will be Dawe starting 2022, Retirement moved to 12/31/2021</text:span></text:p>
            </office:annotation>
            <text:p>0</text:p>
          </table:table-cell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0" table:formula="of:=SUM([.C58]+[.E58]+[.G58]+[.I58]+[.K58])" table:style-name="ce20">
            <text:p>$0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French, Dave</text:p>
          </table:table-cell>
          <table:table-cell office:value-type="float" office:value="0.7" table:style-name="ce18">
            <office:annotation draw:style-name="a18" svg:x="1.5in" svg:y="11.5104166666667in" svg:width="1.57291666666667in" svg:height="0.666666666666667in">
              <dc:creator>TCD</dc:creator>
              <text:p><text:span text:style-name="T1">Craig Dawe:</text:span><text:span text:style-name="T1"/></text:p>
              <text:p><text:span text:style-name="T2">MARS technical support</text:span></text:p>
            </office:annotation>
            <text:p>0.7</text:p>
          </table:table-cell>
          <table:table-cell office:value-type="float" office:value="6356" table:style-name="ce38">
            <text:p>6,356.00<text:s/></text:p>
          </table:table-cell>
          <table:table-cell office:value-type="float" office:value="0.33" table:style-name="ce18">
            <text:p>0.33</text:p>
          </table:table-cell>
          <table:table-cell office:value-type="float" office:value="3225" table:style-name="ce38">
            <text:p>3,225.0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9581" table:formula="of:=SUM([.C59]+[.E59]+[.G59]+[.I59]+[.K59])" table:style-name="ce20">
            <text:p>$9,581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Thompson, Duane</text:p>
          </table:table-cell>
          <table:table-cell office:value-type="float" office:value="1.33" table:style-name="ce18">
            <office:annotation draw:style-name="a19" svg:x="1.5in" svg:y="11.5625in" svg:width="1.57291666666667in" svg:height="0.791666666666667in">
              <dc:creator>TCD</dc:creator>
              <text:p><text:span text:style-name="T1">Craig Dawe:</text:span><text:span text:style-name="T1"/></text:p>
              <text:p><text:span text:style-name="T2">Mars Technical Support</text:span></text:p>
            </office:annotation>
            <text:p>1.33</text:p>
          </table:table-cell>
          <table:table-cell office:value-type="float" office:value="13511" table:style-name="ce38">
            <text:p>13,511.00<text:s/></text:p>
          </table:table-cell>
          <table:table-cell office:value-type="float" office:value="1" table:style-name="ce18">
            <text:p>1</text:p>
          </table:table-cell>
          <table:table-cell office:value-type="float" office:value="10463" table:style-name="ce38">
            <text:p>10,463.0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23974" table:formula="of:=SUM([.C60]+[.E60]+[.G60]+[.I60]+[.K60])" table:style-name="ce20">
            <text:p>$23,974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McGill, Paul</text:p>
          </table:table-cell>
          <table:table-cell office:value-type="float" office:value="0.25" table:style-name="ce18">
            <office:annotation draw:style-name="a20" svg:x="1.5in" svg:y="11.6979166666667in" svg:width="1.57291666666667in" svg:height="0.791666666666667in">
              <dc:creator>TCD</dc:creator>
              <text:p><text:span text:style-name="T1">Craig Dawe:</text:span><text:span text:style-name="T1"/></text:p>
              <text:p><text:span text:style-name="T2">EE Support</text:span></text:p>
            </office:annotation>
            <text:p>0.25</text:p>
          </table:table-cell>
          <table:table-cell office:value-type="float" office:value="4073" table:style-name="ce38">
            <text:p>4,073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4073" table:formula="of:=SUM([.C61]+[.E61]+[.G61]+[.I61]+[.K61])" table:style-name="ce20">
            <text:p>$4,073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Mellinger, Ed</text:p>
          </table:table-cell>
          <table:table-cell office:value-type="float" office:value="0.25" table:style-name="ce18">
            <office:annotation draw:style-name="a21" svg:x="1.5in" svg:y="11.8541666666667in" svg:width="1.57291666666667in" svg:height="0.697916666666667in">
              <dc:creator>TCD</dc:creator>
              <text:p><text:span text:style-name="T1">Craig Dawe:</text:span><text:span text:style-name="T1"/></text:p>
              <text:p><text:span text:style-name="T2">HV EE</text:span></text:p>
            </office:annotation>
            <text:p>0.25</text:p>
          </table:table-cell>
          <table:table-cell office:value-type="float" office:value="3798" table:style-name="ce38">
            <text:p>3,798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3798" table:formula="of:=SUM([.C62]+[.E62]+[.G62]+[.I62]+[.K62])" table:style-name="ce20">
            <text:p>$3,798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Schram, Rich</text:p>
          </table:table-cell>
          <table:table-cell office:value-type="float" office:value="0.25" table:style-name="ce18">
            <office:annotation draw:style-name="a22" svg:x="1.5in" svg:y="12.0416666666667in" svg:width="1.57291666666667in" svg:height="0.697916666666667in">
              <dc:creator>TCD</dc:creator>
              <text:p><text:span text:style-name="T1">Craig Dawe:</text:span><text:span text:style-name="T1"/></text:p>
              <text:p><text:span text:style-name="T2">SE</text:span></text:p>
            </office:annotation>
            <text:p>0.25</text:p>
          </table:table-cell>
          <table:table-cell office:value-type="float" office:value="3598" table:style-name="ce38">
            <text:p>3,598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3598" table:formula="of:=SUM([.C63]+[.E63]+[.G63]+[.I63]+[.K63])" table:style-name="ce20">
            <text:p>$3,598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Risi, Mike</text:p>
          </table:table-cell>
          <table:table-cell office:value-type="float" office:value="0.25" table:style-name="ce18">
            <office:annotation draw:style-name="a23" svg:x="1.5in" svg:y="12.2291666666667in" svg:width="1.57291666666667in" svg:height="0.697916666666667in">
              <dc:creator>TCD</dc:creator>
              <text:p><text:span text:style-name="T1">Craig Dawe:</text:span><text:span text:style-name="T1"/></text:p>
              <text:p><text:span text:style-name="T2">SE</text:span></text:p>
            </office:annotation>
            <text:p>0.25</text:p>
          </table:table-cell>
          <table:table-cell office:value-type="float" office:value="3732" table:style-name="ce38">
            <text:p>3,732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3732" table:formula="of:=SUM([.C64]+[.E64]+[.G64]+[.I64]+[.K64])" table:style-name="ce20">
            <text:p>$3,732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Erikson, Jon</text:p>
          </table:table-cell>
          <table:table-cell office:value-type="float" office:value="0.75" table:style-name="ce18">
            <office:annotation draw:style-name="a24" svg:x="3.35416666666667in" svg:y="12.96875in" svg:width="1.38541666666667in" svg:height="0.75in">
              <dc:creator>TCD</dc:creator>
              <text:p><text:span text:style-name="T1">Michael Kelly:</text:span><text:span text:style-name="T1"/></text:p>
              <text:p><text:span text:style-name="T2">ME</text:span></text:p>
            </office:annotation>
            <text:p>0.75</text:p>
          </table:table-cell>
          <table:table-cell office:value-type="float" office:value="10534" table:style-name="ce38">
            <text:p>10,534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10534" table:formula="of:=SUM([.C65]+[.E65]+[.G65]+[.I65]+[.K65])" table:style-name="ce20">
            <text:p>$10,534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Thompson, Ray</text:p>
          </table:table-cell>
          <table:table-cell office:value-type="float" office:value="0.25" table:style-name="ce18">
            <office:annotation draw:style-name="a25" svg:x="1.5in" svg:y="12.625in" svg:width="1.57291666666667in" svg:height="0.697916666666667in">
              <dc:creator>TCD</dc:creator>
              <text:p><text:span text:style-name="T1">Craig Dawe:</text:span><text:span text:style-name="T1"/></text:p>
              <text:p><text:span text:style-name="T2">Mach</text:span><text:span text:style-name="T2"/></text:p>
              <text:p/>
            </office:annotation>
            <text:p>0.25</text:p>
          </table:table-cell>
          <table:table-cell office:value-type="float" office:value="2525" table:style-name="ce38">
            <text:p>2,525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2525" table:formula="of:=SUM([.C66]+[.E66]+[.G66]+[.I66]+[.K66])" table:style-name="ce20">
            <text:p>$2,525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Total Months</text:p>
          </table:table-cell>
          <table:table-cell office:value-type="float" office:value="6.03" table:formula="of:=SUM([.B54:.B66])" table:style-name="ce18">
            <text:p>6.03</text:p>
          </table:table-cell>
          <table:table-cell table:style-name="ce38"/>
          <table:table-cell office:value-type="float" office:value="2.33" table:formula="of:=SUM([.D54:.D65])" table:style-name="ce18">
            <text:p>2.33</text:p>
          </table:table-cell>
          <table:table-cell table:style-name="ce38"/>
          <table:table-cell office:value-type="float" office:value="0" table:formula="of:=SUM([.F54:.F65])" table:style-name="ce18">
            <text:p>0</text:p>
          </table:table-cell>
          <table:table-cell table:style-name="ce19"/>
          <table:table-cell office:value-type="float" office:value="0" table:formula="of:=SUM([.H54:.H65])" table:style-name="ce18">
            <text:p>0</text:p>
          </table:table-cell>
          <table:table-cell table:style-name="ce19"/>
          <table:table-cell office:value-type="float" office:value="0" table:formula="of:=SUM([.J54:.J65])" table:style-name="ce18">
            <text:p>0</text:p>
          </table:table-cell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total</text:p>
          </table:table-cell>
          <table:table-cell table:style-name="ce18"/>
          <table:table-cell office:value-type="float" office:value="79922.2" table:formula="of:=SUM([.C57:.C66])" table:style-name="ce38">
            <text:p>79,922.20<text:s/></text:p>
          </table:table-cell>
          <table:table-cell table:style-name="ce21"/>
          <table:table-cell office:value-type="float" office:value="30062.5" table:formula="of:=SUM([.E57:.E66])" table:style-name="ce38">
            <text:p>30,062.50<text:s/></text:p>
          </table:table-cell>
          <table:table-cell table:style-name="ce18"/>
          <table:table-cell office:value-type="float" office:value="0" table:formula="of:=SUM([.G57:.G66])" table:style-name="ce19">
            <text:p>0</text:p>
          </table:table-cell>
          <table:table-cell table:style-name="ce18"/>
          <table:table-cell office:value-type="float" office:value="0" table:formula="of:=SUM([.I57:.I66])" table:style-name="ce19">
            <text:p>0</text:p>
          </table:table-cell>
          <table:table-cell table:style-name="ce18"/>
          <table:table-cell office:value-type="float" office:value="0" table:formula="of:=SUM([.K57:.K66])" table:style-name="ce19">
            <text:p>0</text:p>
          </table:table-cell>
          <table:table-cell table:style-name="ce18"/>
          <table:table-cell office:value-type="float" office:value="109984.7" table:formula="of:=SUM([.M57:.M66])" table:style-name="ce20">
            <text:p>$109,984.7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21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3">
            <text:p>Fringe 57.15%</text:p>
          </table:table-cell>
          <table:table-cell table:style-name="ce18"/>
          <table:table-cell table:style-name="ce38"/>
          <table:table-cell table:style-name="ce21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total fringe</text:p>
          </table:table-cell>
          <table:table-cell table:style-name="ce18"/>
          <table:table-cell office:value-type="float" office:value="45675.537299999996" table:formula="of:=SUM([.C68]*0.5715)" table:style-name="ce38">
            <text:p>45,675.54<text:s/></text:p>
          </table:table-cell>
          <table:table-cell table:style-name="ce21"/>
          <table:table-cell office:value-type="float" office:value="17180.71875" table:formula="of:=SUM([.E68]*0.5715)" table:style-name="ce38">
            <text:p>17,180.72<text:s/></text:p>
          </table:table-cell>
          <table:table-cell table:style-name="ce18"/>
          <table:table-cell office:value-type="float" office:value="0" table:formula="of:=SUM([.G68]*0.5715)" table:style-name="ce19">
            <text:p>0</text:p>
          </table:table-cell>
          <table:table-cell table:style-name="ce18"/>
          <table:table-cell office:value-type="float" office:value="0" table:formula="of:=SUM([.I68]*0.5715)" table:style-name="ce19">
            <text:p>0</text:p>
          </table:table-cell>
          <table:table-cell table:style-name="ce18"/>
          <table:table-cell office:value-type="float" office:value="0" table:formula="of:=SUM([.K68]*0.5715)" table:style-name="ce19">
            <text:p>0</text:p>
          </table:table-cell>
          <table:table-cell table:style-name="ce18"/>
          <table:table-cell office:value-type="float" office:value="62856.256049999996" table:formula="of:=SUM([.M68]*0.5715)" table:style-name="ce20">
            <text:p>$62,856.26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21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total fringe + salary</text:p>
          </table:table-cell>
          <table:table-cell table:style-name="ce18"/>
          <table:table-cell office:value-type="float" office:value="125597.73729999999" table:formula="of:=SUM([.C68]+[.C71])" table:style-name="ce38">
            <text:p>125,597.74<text:s/></text:p>
          </table:table-cell>
          <table:table-cell table:style-name="ce21"/>
          <table:table-cell office:value-type="float" office:value="47243.21875" table:formula="of:=SUM([.E68]+[.E71])" table:style-name="ce38">
            <text:p>47,243.22<text:s/></text:p>
          </table:table-cell>
          <table:table-cell table:style-name="ce18"/>
          <table:table-cell office:value-type="float" office:value="0" table:formula="of:=SUM([.G68]+[.G71])" table:style-name="ce19">
            <text:p>0</text:p>
          </table:table-cell>
          <table:table-cell table:style-name="ce18"/>
          <table:table-cell office:value-type="float" office:value="0" table:formula="of:=SUM([.I68]+[.I71])" table:style-name="ce19">
            <text:p>0</text:p>
          </table:table-cell>
          <table:table-cell table:style-name="ce18"/>
          <table:table-cell office:value-type="float" office:value="0" table:formula="of:=SUM([.K68]+[.K71])" table:style-name="ce19">
            <text:p>0</text:p>
          </table:table-cell>
          <table:table-cell table:style-name="ce18"/>
          <table:table-cell office:value-type="float" office:value="172840.95604999998" table:formula="of:=SUM([.M68]+[.M71])" table:style-name="ce20">
            <text:p>$172,840.96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8">
            <text:p>Capital Equipment</text:p>
          </table:table-cell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Conn Refurb</text:p>
          </table:table-cell>
          <table:table-cell table:style-name="ce18"/>
          <table:table-cell office:value-type="float" office:value="45000" table:style-name="ce45">
            <office:annotation draw:style-name="a26" svg:x="4.01041666666667in" svg:y="15.4375in" svg:width="1.38541666666667in" svg:height="0.822916666666667in">
              <dc:creator>TCD</dc:creator>
              <text:p><text:span text:style-name="T1">Michael Kelly:</text:span><text:span text:style-name="T1"/></text:p>
              <text:p><text:span text:style-name="T2">this can be removed, purchased in existing grant</text:span><text:span text:style-name="T2"/></text:p>
              <text:p/>
            </office:annotation>
            <text:p>45,000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style-name="ce2"/>
          <table:table-cell office:value-type="string" table:style-name="ce24">
            <text:p>PO has already issued through current Award, this can be removed</text:p>
          </table:table-cell>
          <table:table-cell table:number-columns-repeated="6" table:style-name="ce24"/>
          <table:table-cell table:number-columns-repeated="16363"/>
        </table:table-row>
        <table:table-row table:style-name="ro1">
          <table:table-cell office:value-type="string" table:style-name="ce17">
            <text:p>Data Trns</text:p>
          </table:table-cell>
          <table:table-cell table:style-name="ce18"/>
          <table:table-cell office:value-type="float" office:value="15000" table:style-name="ce38">
            <text:p>15,000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60000" table:style-name="ce20">
            <text:p>$60,000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8">
            <text:p>Shipping</text:p>
          </table:table-cell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Node to UW</text:p>
          </table:table-cell>
          <table:table-cell table:style-name="ce18"/>
          <table:table-cell office:value-type="float" office:value="5000" table:style-name="ce38">
            <text:p>5,000.00<text:s/></text:p>
          </table:table-cell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5000" table:style-name="ce20">
            <text:p>$5,000.00<text:s/></text:p>
          </table:table-cell>
          <table:table-cell table:style-name="ce2"/>
          <table:table-cell office:value-type="string" table:style-name="ce2">
            <text:p>More cost effective than having them work here</text:p>
          </table:table-cell>
          <table:table-cell table:number-columns-repeated="16369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8">
            <text:p>Ship Time</text:p>
          </table:table-cell>
          <table:table-cell office:value-type="string" table:style-name="ce18">
            <text:p>Days</text:p>
          </table:table-cell>
          <table:table-cell table:style-name="ce38"/>
          <table:table-cell office:value-type="string" table:style-name="ce18">
            <text:p>Days</text:p>
          </table:table-cell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27">
            <text:p>RC &amp; Ventana</text:p>
          </table:table-cell>
          <table:table-cell office:value-type="float" office:value="2" table:style-name="ce18">
            <text:p>2</text:p>
          </table:table-cell>
          <table:table-cell office:value-type="float" office:value="43600" table:style-name="ce38">
            <text:p>43,600.00<text:s/></text:p>
          </table:table-cell>
          <table:table-cell office:value-type="float" office:value="2" table:style-name="ce18">
            <text:p>2</text:p>
          </table:table-cell>
          <table:table-cell office:value-type="float" office:value="45360" table:style-name="ce38">
            <text:p>45,360.0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88960" table:formula="of:=SUM([.C84];[.E84])" table:style-name="ce20">
            <text:p>$88,960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8">
            <text:p>Sub Award</text:p>
          </table:table-cell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UW for software and hardware</text:p>
          </table:table-cell>
          <table:table-cell table:style-name="ce18"/>
          <table:table-cell office:value-type="float" office:value="291756" table:style-name="ce38">
            <text:p>291,756.00<text:s/></text:p>
          </table:table-cell>
          <table:table-cell table:style-name="ce18"/>
          <table:table-cell office:value-type="float" office:value="137802" table:style-name="ce38">
            <text:p>137,802.00<text:s/></text:p>
          </table:table-cell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OH on Subaward</text:p>
          </table:table-cell>
          <table:table-cell table:style-name="ce18"/>
          <table:table-cell office:value-type="float" office:value="13125" table:style-name="ce38">
            <text:p>13,125.00<text:s/></text:p>
          </table:table-cell>
          <table:table-cell office:value-type="string" table:style-name="ce18">
            <text:p>included in over head below.</text:p>
          </table:table-cell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429558" table:formula="of:=SUM([.C87];[.E87])" table:style-name="ce20">
            <text:p>$429,558.0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6">
          <table:table-cell office:value-type="string" table:style-name="ce25">
            <text:p>Total for Upgrade</text:p>
          </table:table-cell>
          <table:table-cell table:style-name="ce28"/>
          <table:table-cell table:style-name="ce46"/>
          <table:table-cell table:style-name="ce28"/>
          <table:table-cell table:style-name="ce46"/>
          <table:table-cell table:style-name="ce28"/>
          <table:table-cell table:style-name="ce29"/>
          <table:table-cell table:style-name="ce28"/>
          <table:table-cell table:style-name="ce29"/>
          <table:table-cell table:style-name="ce28"/>
          <table:table-cell table:style-name="ce29"/>
          <table:table-cell table:style-name="ce28"/>
          <table:table-cell office:value-type="float" office:value="756358.95604999992" table:formula="of:=SUM([.M73:.M89])" table:style-name="ce30">
            <text:p>$756,358.96<text:s/></text:p>
          </table:table-cell>
          <table:table-cell table:number-columns-repeated="16371" table:style-name="ce2"/>
        </table:table-row>
        <table:table-row table:number-rows-repeated="2" table:style-name="ro1">
          <table:table-cell table:style-name="ce17"/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20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Total request (direct costs)</text:p>
          </table:table-cell>
          <table:table-cell table:style-name="ce18"/>
          <table:table-cell table:style-name="ce38"/>
          <table:table-cell table:style-name="ce18"/>
          <table:table-cell table:style-name="ce38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table:style-name="ce19"/>
          <table:table-cell table:style-name="ce18"/>
          <table:table-cell office:value-type="float" office:value="2721051.9900500001" table:formula="of:=SUM([.M91];[.M50])" table:style-name="ce20">
            <text:p>$2,721,051.99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17">
            <text:p>Modified total direct costs</text:p>
          </table:table-cell>
          <table:table-cell table:style-name="ce18"/>
          <table:table-cell table:style-name="ce38"/>
          <table:table-cell office:value-type="string" table:style-name="ce18">
            <text:p>CIP</text:p>
          </table:table-cell>
          <table:table-cell office:value-type="float" office:value="237840.95604999998" table:formula="of:=SUM([.M81];[.M78];[.M73])" table:style-name="ce38">
            <text:p>237,840.96<text:s/></text:p>
          </table:table-cell>
          <table:table-cell office:value-type="string" table:style-name="ce18">
            <text:p>Sub award</text:p>
          </table:table-cell>
          <table:table-cell office:value-type="float" office:value="429558" table:formula="of:=[.M89]" table:style-name="ce20">
            <text:p>$429,558.00<text:s/></text:p>
          </table:table-cell>
          <table:table-cell office:value-type="string" table:style-name="ce18">
            <text:p>ship time</text:p>
          </table:table-cell>
          <table:table-cell office:value-type="float" office:value="674240" table:formula="of:=SUM([.M84];[.M47])" table:style-name="ce20">
            <text:p>$674,240.00<text:s/></text:p>
          </table:table-cell>
          <table:table-cell table:style-name="ce18"/>
          <table:table-cell table:style-name="ce19"/>
          <table:table-cell table:style-name="ce18"/>
          <table:table-cell office:value-type="float" office:value="1379413.0340000002" table:formula="of:=SUM([.M94]-([.E95]+[.G95]+[.I95]))" table:style-name="ce20">
            <text:p>$1,379,413.03<text:s/></text:p>
          </table:table-cell>
          <table:table-cell table:number-columns-repeated="1011" table:style-name="ce2"/>
          <table:table-cell table:number-columns-repeated="15360"/>
        </table:table-row>
        <table:table-row table:style-name="ro7">
          <table:table-cell office:value-type="string" table:style-name="ce17">
            <text:p>indirect costs</text:p>
          </table:table-cell>
          <table:table-cell table:style-name="ce31"/>
          <table:table-cell table:style-name="ce47"/>
          <table:table-cell table:style-name="ce31"/>
          <table:table-cell table:style-name="ce47"/>
          <table:table-cell table:style-name="ce31"/>
          <table:table-cell table:style-name="ce32"/>
          <table:table-cell table:style-name="ce31"/>
          <table:table-cell table:style-name="ce33"/>
          <table:table-cell table:style-name="ce31"/>
          <table:table-cell table:style-name="ce32"/>
          <table:table-cell table:style-name="ce31"/>
          <table:table-cell office:value-type="float" office:value="724191.84285000013" table:formula="of:=0.525*[.M95]" table:style-name="ce33">
            <text:p>$724,191.84<text:s/></text:p>
          </table:table-cell>
          <table:table-cell table:number-columns-repeated="1011" table:style-name="ce2"/>
          <table:table-cell table:number-columns-repeated="15360"/>
        </table:table-row>
        <table:table-row table:style-name="ro1">
          <table:table-cell table:number-columns-repeated="2" table:style-name="ce2"/>
          <table:table-cell table:style-name="ce41"/>
          <table:table-cell table:style-name="ce2"/>
          <table:table-cell table:style-name="ce41"/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16371"/>
        </table:table-row>
        <table:table-row table:style-name="ro1">
          <table:table-cell office:value-type="string" table:style-name="ce2">
            <text:p>total award</text:p>
          </table:table-cell>
          <table:table-cell table:style-name="ce2"/>
          <table:table-cell office:value-type="string" table:style-name="ce41">
            <text:p>Off by $4500, not sure why</text:p>
          </table:table-cell>
          <table:table-cell table:style-name="ce2"/>
          <table:table-cell table:style-name="ce41"/>
          <table:table-cell table:number-columns-repeated="3" table:style-name="ce2"/>
          <table:table-cell table:style-name="ce3"/>
          <table:table-cell table:number-columns-repeated="3" table:style-name="ce2"/>
          <table:table-cell office:value-type="float" office:value="3445243.8329000003" table:formula="of:=[.M96]+[.M94]" table:style-name="ce3">
            <text:p>$3,445,243.83<text:s/></text:p>
          </table:table-cell>
          <table:table-cell table:number-columns-repeated="16371"/>
        </table:table-row>
        <table:table-row table:number-rows-repeated="1048478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7P0">
      <number:number number:decimal-places="2" number:min-integer-digits="1" number:grouping="true"/>
      <number:text> </number:text>
    </number:number-style>
    <number:number-style style:name="N7">
      <number:text>(</number:text>
      <number:number number:decimal-places="2" number:min-integer-digits="1" number:grouping="true"/>
      <number:text>)</number:text>
      <style:map style:condition="value()&gt;=0" style:apply-style-name="N7P0"/>
    </number:number-style>
    <number:number-style style:name="N36" number:language="en" number:country="US">
      <number:number number:min-integer-digits="1"/>
    </number:number-style>
    <number:currency-style style:name="N37P0">
      <number:currency-symbol>$</number:currency-symbol>
      <number:number number:decimal-places="2" number:min-integer-digits="1" number:grouping="true"/>
      <number:text> </number:text>
    </number:currency-style>
    <number:number-style style:name="N37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37P0"/>
    </number:number-style>
    <number:number-style style:name="N38" number:language="en" number:country="US">
      <number:number number:decimal-places="0" number:min-integer-digits="1"/>
    </number:number-style>
    <number:date-style style:name="N39" number:language="en" number:country="US">
      <number:month/>
      <number:text>/</number:text>
      <number:day/>
      <number:text>/</number:text>
      <number:year number:style="long"/>
    </number:date-style>
    <number:currency-style style:name="N40P0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currency-style style:name="N40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40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Craig Dawe</dc:creator>
    <dc:date>2021-06-03T13:52:43Z</dc:date>
    <meta:editing-cycles>1</meta:editing-cycles>
    <meta:editing-duration>PT2135S</meta:editing-duration>
  </office:meta>
</office:document-meta>
</file>