
<file path=META-INF/manifest.xml><?xml version="1.0" encoding="utf-8"?>
<manifest:manifest xmlns:manifest="urn:oasis:names:tc:opendocument:xmlns:manifest:1.0">
  <manifest:file-entry manifest:media-type="application/vnd.oasis.opendocument.presentation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field="urn:openoffice:names:experimental:ooxml-odf-interop:xmlns:field:1.0" office:version="1.1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fill-color="#ffffff" draw:textarea-horizontal-align="justify" draw:textarea-vertical-align="middle" draw:auto-grow-height="false"/>
    </style:style>
    <style:style style:name="gr2" style:family="graphic" style:parent-style-name="standard">
      <style:graphic-properties draw:fill-color="#cccccc" draw:textarea-horizontal-align="justify" draw:textarea-vertical-align="middle" draw:auto-grow-height="false"/>
    </style:style>
    <style:style style:name="gr3" style:family="graphic" style:parent-style-name="standard">
      <style:graphic-properties draw:textarea-horizontal-align="justify" draw:textarea-vertical-align="middle" draw:auto-grow-height="false"/>
    </style:style>
    <style:style style:name="gr4" style:family="graphic" style:parent-style-name="standard">
      <style:graphic-properties draw:marker-end="Arrow" draw:marker-end-width="0.3cm" draw:textarea-horizontal-align="center" draw:textarea-vertical-align="middle"/>
    </style:style>
    <style:style style:name="gr5" style:family="graphic" style:parent-style-name="standard">
      <style:graphic-properties draw:stroke="none" svg:stroke-color="#000000" draw:fill="none" draw:fill-color="#ffffff" draw:auto-grow-height="true" draw:auto-grow-width="false" fo:max-height="0cm" fo:min-height="0cm"/>
    </style:style>
    <style:style style:name="gr6" style:family="graphic" style:parent-style-name="standard">
      <style:graphic-properties draw:fill="none" draw:fill-image-width="0cm" draw:fill-image-height="0cm" draw:textarea-horizontal-align="justify" draw:textarea-vertical-align="middle" draw:auto-grow-height="false"/>
    </style:style>
    <style:style style:name="gr7" style:family="graphic" style:parent-style-name="standard">
      <style:graphic-properties draw:fill="solid" draw:fill-color="#cccccc" draw:fill-image-width="0cm" draw:fill-image-height="0cm" draw:textarea-horizontal-align="justify" draw:textarea-vertical-align="middle" draw:auto-grow-height="false"/>
    </style:style>
    <style:style style:name="gr8" style:family="graphic">
      <style:graphic-properties style:protect="size"/>
    </style:style>
    <style:style style:name="gr9" style:family="graphic" style:parent-style-name="standard">
      <style:graphic-properties draw:fill="solid" draw:fill-color="#99ccff" draw:fill-image-width="0cm" draw:fill-image-height="0cm" draw:textarea-horizontal-align="justify" draw:textarea-vertical-align="middle" draw:auto-grow-height="false"/>
    </style:style>
    <style:style style:name="gr10" style:family="graphic" style:parent-style-name="standard">
      <style:graphic-properties draw:stroke="none" svg:stroke-color="#000000" draw:fill="none" draw:fill-color="#ffffff" draw:auto-grow-height="true" draw:auto-grow-width="false" fo:max-height="0cm" fo:min-height="45.275cm"/>
    </style:style>
    <style:style style:name="gr11" style:family="graphic" style:parent-style-name="standard">
      <style:graphic-properties draw:fill-color="#cccccc" draw:textarea-horizontal-align="justify" draw:textarea-vertical-align="middle" draw:auto-grow-height="false"/>
    </style:style>
    <style:style style:name="gr12" style:family="graphic" style:parent-style-name="standard">
      <style:graphic-properties draw:fill-color="#cccccc" draw:fill-image-width="0cm" draw:fill-image-height="0cm" draw:textarea-horizontal-align="justify" draw:textarea-vertical-align="middle" draw:auto-grow-height="false"/>
    </style:style>
    <style:style style:name="gr13" style:family="graphic" style:parent-style-name="standard">
      <style:graphic-properties draw:stroke="solid" svg:stroke-width="0.026cm" svg:stroke-color="#000000" draw:stroke-linejoin="miter" draw:fill="solid" draw:fill-color="#996600" draw:textarea-horizontal-align="justify" draw:textarea-vertical-align="middle" draw:auto-grow-height="false" fo:padding-top="0.13cm" fo:padding-bottom="0.13cm" fo:padding-left="0.25cm" fo:padding-right="0.25cm" fo:wrap-option="wrap" draw:shadow="hidden" draw:shadow-color="#000000"/>
    </style:style>
    <style:style style:name="gr14" style:family="graphic" style:parent-style-name="standard">
      <style:graphic-properties draw:stroke="solid" svg:stroke-width="0.079cm" svg:stroke-color="#ff0000" draw:marker-start="_35_" draw:marker-start-width="0.237cm" draw:marker-start-center="false" draw:marker-end="msArrowEnd_20_9" draw:marker-end-width="0.395cm" draw:marker-end-center="false" svg:stroke-opacity="100%" draw:stroke-linejoin="round" draw:fill="none" draw:fill-color="#ffffff" draw:textarea-horizontal-align="left" draw:textarea-vertical-align="middle" draw:auto-grow-height="false" fo:padding-top="0.127cm" fo:padding-bottom="0.127cm" fo:padding-left="0.254cm" fo:padding-right="0.254cm" fo:wrap-option="wrap" draw:shadow="hidden" draw:shadow-offset-x="0.071cm" draw:shadow-offset-y="0.071cm" draw:shadow-color="#000000" draw:shadow-opacity="100%"/>
    </style:style>
    <style:style style:name="gr15" style:family="graphic" style:parent-style-name="standard">
      <style:graphic-properties draw:stroke="solid" svg:stroke-width="0.159cm" svg:stroke-color="#ff0000" draw:marker-start="_35_" draw:marker-start-width="0.477cm" draw:marker-start-center="false" draw:marker-end="Arrowheads_20_8" draw:marker-end-width="0.795cm" draw:marker-end-center="false" svg:stroke-opacity="100%" draw:stroke-linejoin="round" draw:fill="none" draw:fill-color="#ffffff" draw:textarea-horizontal-align="left" draw:textarea-vertical-align="middle" draw:auto-grow-height="false" fo:padding-top="0.127cm" fo:padding-bottom="0.127cm" fo:padding-left="0.254cm" fo:padding-right="0.254cm" fo:wrap-option="wrap" draw:shadow="hidden" draw:shadow-offset-x="0.071cm" draw:shadow-offset-y="0.071cm" draw:shadow-color="#000000" draw:shadow-opacity="100%"/>
    </style:style>
    <style:style style:name="gr16" style:family="graphic" style:parent-style-name="standard" style:list-style-name="L2">
      <style:graphic-properties draw:stroke="none" draw:fill="none" draw:fill-color="#ffffff" draw:textarea-horizontal-align="justify" draw:textarea-vertical-align="top" draw:auto-grow-height="true" fo:min-height="1.353cm" fo:padding-top="0.13cm" fo:padding-bottom="0.13cm" fo:padding-left="0.25cm" fo:padding-right="0.25cm" fo:wrap-option="no-wrap" draw:shadow="hidden" draw:shadow-color="#000000"/>
    </style:style>
    <style:style style:name="gr17" style:family="graphic" style:parent-style-name="standard">
      <style:graphic-properties draw:stroke="solid" svg:stroke-width="0.026cm" svg:stroke-color="#000000" draw:stroke-linejoin="miter" draw:fill="solid" draw:fill-color="#c0c0c0" draw:textarea-horizontal-align="left" draw:textarea-vertical-align="middle" draw:auto-grow-height="false" fo:padding-top="0.13cm" fo:padding-bottom="0.13cm" fo:padding-left="0.25cm" fo:padding-right="0.25cm" fo:wrap-option="wrap" draw:shadow="hidden" draw:shadow-color="#000000"/>
    </style:style>
    <style:style style:name="gr18" style:family="graphic" style:parent-style-name="standard" style:list-style-name="L3">
      <style:graphic-properties draw:stroke="none" draw:fill="none" draw:fill-color="#996600" draw:textarea-horizontal-align="justify" draw:textarea-vertical-align="top" draw:auto-grow-height="true" fo:min-height="1.353cm" fo:min-width="1.348cm" fo:padding-top="0.13cm" fo:padding-bottom="0.13cm" fo:padding-left="0.25cm" fo:padding-right="0.25cm" fo:wrap-option="wrap" draw:shadow="hidden" draw:shadow-color="#000000"/>
    </style:style>
    <style:style style:name="gr19" style:family="graphic" style:parent-style-name="standard">
      <style:graphic-properties draw:stroke="solid" svg:stroke-width="0.159cm" svg:stroke-color="#ff0000" draw:marker-start="_35_" draw:marker-start-width="0.477cm" draw:marker-start-center="false" draw:marker-end="Arrowheads_20_9" draw:marker-end-width="0.795cm" draw:marker-end-center="false" svg:stroke-opacity="100%" draw:stroke-linejoin="round" draw:fill="none" draw:fill-color="#ffffff" draw:textarea-horizontal-align="left" draw:textarea-vertical-align="middle" draw:auto-grow-height="false" fo:padding-top="0.127cm" fo:padding-bottom="0.127cm" fo:padding-left="0.254cm" fo:padding-right="0.254cm" fo:wrap-option="wrap" draw:shadow="hidden" draw:shadow-offset-x="0.071cm" draw:shadow-offset-y="0.071cm" draw:shadow-color="#000000" draw:shadow-opacity="100%"/>
    </style:style>
    <style:style style:name="gr20" style:family="graphic" style:parent-style-name="standard">
      <style:graphic-properties draw:stroke="solid" svg:stroke-width="0.159cm" svg:stroke-color="#ff0000" draw:marker-start="_35_" draw:marker-start-width="0.477cm" draw:marker-start-center="false" draw:marker-end="Arrowheads_20_10" draw:marker-end-width="0.795cm" draw:marker-end-center="false" svg:stroke-opacity="100%" draw:stroke-linejoin="round" draw:fill="none" draw:fill-color="#ffffff" draw:textarea-horizontal-align="left" draw:textarea-vertical-align="middle" draw:auto-grow-height="false" fo:padding-top="0.127cm" fo:padding-bottom="0.127cm" fo:padding-left="0.254cm" fo:padding-right="0.254cm" fo:wrap-option="wrap" draw:shadow="hidden" draw:shadow-offset-x="0.071cm" draw:shadow-offset-y="0.071cm" draw:shadow-color="#000000" draw:shadow-opacity="100%"/>
    </style:style>
    <style:style style:name="gr21" style:family="graphic" style:parent-style-name="standard" style:list-style-name="L2">
      <style:graphic-properties draw:stroke="none" draw:fill="none" draw:fill-color="#ffffff" draw:textarea-horizontal-align="justify" draw:textarea-vertical-align="top" draw:auto-grow-height="true" fo:min-height="1.353cm" fo:padding-top="0.13cm" fo:padding-bottom="0.13cm" fo:padding-left="0.25cm" fo:padding-right="0.25cm" fo:wrap-option="no-wrap" draw:shadow="hidden" draw:shadow-color="#000000"/>
    </style:style>
    <style:style style:name="gr22" style:family="graphic" style:parent-style-name="standard">
      <style:graphic-properties draw:stroke="solid" svg:stroke-width="0.026cm" svg:stroke-color="#000000" draw:marker-start="Arrowheads_20_11" draw:marker-start-width="0.21cm" draw:marker-start-center="false" draw:marker-end="Arrowheads_20_12" draw:marker-end-width="0.21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no-wrap" draw:shadow="hidden" draw:shadow-color="#000000"/>
    </style:style>
    <style:style style:name="gr23" style:family="graphic" style:parent-style-name="standard">
      <style:graphic-properties draw:stroke="solid" svg:stroke-width="0.026cm" svg:stroke-color="#000000" draw:marker-start="Arrowheads_20_13" draw:marker-start-width="0.21cm" draw:marker-start-center="false" draw:marker-end="Arrowheads_20_14" draw:marker-end-width="0.21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no-wrap" draw:shadow="hidden" draw:shadow-color="#000000"/>
    </style:style>
    <style:style style:name="gr24" style:family="graphic" style:parent-style-name="standard">
      <style:graphic-properties draw:stroke="solid" svg:stroke-width="0.026cm" svg:stroke-color="#000000" draw:marker-start="Arrowheads_20_15" draw:marker-start-width="0.21cm" draw:marker-start-center="false" draw:marker-end="Arrowheads_20_16" draw:marker-end-width="0.21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no-wrap" draw:shadow="hidden" draw:shadow-color="#000000"/>
    </style:style>
    <style:style style:name="gr25" style:family="graphic" style:parent-style-name="standard">
      <style:graphic-properties draw:stroke="solid" svg:stroke-width="0.026cm" svg:stroke-color="#000000" draw:marker-start="Arrowheads_20_17" draw:marker-start-width="0.21cm" draw:marker-start-center="false" draw:marker-end="Arrowheads_20_18" draw:marker-end-width="0.21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no-wrap" draw:shadow="hidden" draw:shadow-color="#000000"/>
    </style:style>
    <style:style style:name="gr26" style:family="graphic" style:parent-style-name="standard">
      <style:graphic-properties draw:stroke="solid" svg:stroke-width="0.026cm" svg:stroke-color="#000000" draw:marker-start="Arrowheads_20_19" draw:marker-start-width="0.21cm" draw:marker-start-center="false" draw:marker-end="Arrowheads_20_20" draw:marker-end-width="0.21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no-wrap" draw:shadow="hidden" draw:shadow-color="#000000"/>
    </style:style>
    <style:style style:name="gr27" style:family="graphic" style:parent-style-name="standard">
      <style:graphic-properties draw:stroke="solid" svg:stroke-width="0.026cm" svg:stroke-color="#000000" draw:marker-start="Arrowheads_20_21" draw:marker-start-width="0.21cm" draw:marker-start-center="false" draw:marker-end="Arrowheads_20_22" draw:marker-end-width="0.21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no-wrap" draw:shadow="hidden" draw:shadow-color="#000000"/>
    </style:style>
    <style:style style:name="gr28" style:family="graphic" style:parent-style-name="standard">
      <style:graphic-properties draw:stroke="solid" svg:stroke-width="0.026cm" svg:stroke-color="#000000" draw:marker-start="Arrowheads_20_23" draw:marker-start-width="0.21cm" draw:marker-start-center="false" draw:marker-end="Arrowheads_20_24" draw:marker-end-width="0.21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no-wrap" draw:shadow="hidden" draw:shadow-color="#000000"/>
    </style:style>
    <style:style style:name="gr29" style:family="graphic" style:parent-style-name="standard">
      <style:graphic-properties draw:stroke="solid" svg:stroke-width="0.026cm" svg:stroke-color="#000000" draw:marker-start="Arrowheads_20_25" draw:marker-start-width="0.21cm" draw:marker-start-center="false" draw:marker-end="Arrowheads_20_26" draw:marker-end-width="0.21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no-wrap" draw:shadow="hidden" draw:shadow-color="#000000"/>
    </style:style>
    <style:style style:name="gr30" style:family="graphic" style:parent-style-name="standard">
      <style:graphic-properties draw:stroke="solid" svg:stroke-width="0.026cm" svg:stroke-color="#000000" draw:marker-start="Arrowheads_20_27" draw:marker-start-width="0.21cm" draw:marker-start-center="false" draw:marker-end="Arrowheads_20_28" draw:marker-end-width="0.21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no-wrap" draw:shadow="hidden" draw:shadow-color="#000000"/>
    </style:style>
    <style:style style:name="gr31" style:family="graphic" style:parent-style-name="standard">
      <style:graphic-properties draw:stroke="solid" svg:stroke-width="0.026cm" svg:stroke-color="#000000" draw:marker-end="Arrowheads_20_29" draw:marker-end-width="0.21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no-wrap" draw:shadow="hidden" draw:shadow-color="#000000"/>
    </style:style>
    <style:style style:name="pr1" style:family="presentation" style:parent-style-name="Default-notes">
      <style:graphic-properties draw:fill-color="#ffffff" draw:auto-grow-height="true" fo:min-height="12.573cm"/>
    </style:style>
    <style:style style:name="pr2" style:family="presentation" style:parent-style-name="Default-notes">
      <style:graphic-properties draw:fill-color="#ffffff" fo:min-height="12.322cm"/>
    </style:style>
    <style:style style:name="P1" style:family="paragraph">
      <style:paragraph-properties fo:text-align="center"/>
    </style:style>
    <style:style style:name="P2" style:family="paragraph">
      <style:paragraph-properties fo:margin-left="0cm" fo:margin-right="0cm" fo:text-align="center" fo:text-indent="0cm"/>
    </style:style>
    <style:style style:name="P3" style:family="paragraph">
      <style:paragraph-properties fo:margin-left="0cm" fo:margin-right="0cm" fo:text-indent="0cm"/>
    </style:style>
    <style:style style:name="P4" style:family="paragraph">
      <style:paragraph-properties fo:text-align="center"/>
      <style:text-properties fo:font-style="italic" style:font-style-asian="italic" style:font-style-complex="italic"/>
    </style:style>
    <style:style style:name="P5" style:family="paragraph">
      <style:paragraph-properties fo:margin-left="0cm" fo:margin-right="0cm" fo:text-indent="0cm"/>
      <style:text-properties fo:font-size="10pt" style:font-size-asian="10pt" style:font-size-complex="10pt"/>
    </style:style>
    <style:style style:name="P6" style:family="paragraph">
      <style:paragraph-properties fo:margin-left="0cm" fo:margin-right="0cm" fo:text-indent="0cm"/>
      <style:text-properties fo:font-size="8pt" style:font-size-asian="8pt" style:font-size-complex="8pt"/>
    </style:style>
    <style:style style:name="P7" style:family="paragraph">
      <style:paragraph-properties fo:margin-left="0cm" fo:margin-right="0cm" fo:text-indent="0cm"/>
      <style:text-properties fo:font-size="18pt"/>
    </style:style>
    <style:style style:name="P8" style:family="paragraph">
      <style:paragraph-properties fo:margin-left="0.6cm" fo:margin-right="0cm" fo:text-indent="-0.6cm"/>
    </style:style>
    <style:style style:name="P9" style:family="paragraph">
      <style:paragraph-properties fo:margin-left="0cm" fo:margin-right="0cm" fo:text-align="center" fo:text-indent="0cm"/>
      <style:text-properties fo:font-size="18pt"/>
    </style:style>
    <style:style style:name="P10" style:family="paragraph">
      <style:paragraph-properties fo:margin-left="0cm" fo:margin-right="0cm" fo:text-align="center" fo:text-indent="0cm"/>
      <style:text-properties fo:font-size="18pt" fo:font-style="italic" style:font-style-asian="italic" style:font-style-complex="italic"/>
    </style:style>
    <style:style style:name="P11" style:family="paragraph">
      <style:paragraph-properties fo:margin-left="0.6cm" fo:margin-right="0cm" fo:text-indent="-0.6cm"/>
      <style:text-properties fo:font-size="20pt"/>
    </style:style>
    <style:style style:name="P12" style:family="paragraph">
      <style:paragraph-properties fo:margin-left="0cm" fo:margin-right="0cm" fo:line-height="100%" text:enable-numbering="false" fo:text-indent="0cm"/>
    </style:style>
    <style:style style:name="P13" style:family="paragraph">
      <style:paragraph-properties style:writing-mode="lr-tb"/>
    </style:style>
    <style:style style:name="P14" style:family="paragraph">
      <style:paragraph-properties fo:margin-left="0cm" fo:margin-right="0cm" fo:margin-top="0.352cm" fo:margin-bottom="0cm" fo:line-height="100%" fo:text-align="center" text:enable-numbering="false" fo:text-indent="0cm"/>
      <style:text-properties fo:color="#000000"/>
    </style:style>
    <style:style style:name="P15" style:family="paragraph">
      <style:paragraph-properties fo:margin-left="0cm" fo:margin-right="0cm" fo:margin-top="0.352cm" fo:margin-bottom="0cm" fo:line-height="100%" fo:text-align="center" text:enable-numbering="false" fo:text-indent="0cm" style:writing-mode="lr-tb"/>
      <style:text-properties fo:color="#000000"/>
    </style:style>
    <style:style style:name="P16" style:family="paragraph">
      <style:paragraph-properties fo:margin-left="0cm" fo:margin-right="0cm" fo:line-height="100%" text:enable-numbering="false" fo:text-indent="0cm" style:writing-mode="lr-tb"/>
    </style:style>
    <style:style style:name="P17" style:family="paragraph">
      <style:paragraph-properties fo:margin-left="0cm" fo:margin-right="0cm" fo:line-height="100%" fo:text-align="center" text:enable-numbering="false" fo:text-indent="0cm"/>
    </style:style>
    <style:style style:name="P18" style:family="paragraph">
      <style:paragraph-properties fo:margin-left="0cm" fo:margin-right="0cm" fo:margin-top="0.352cm" fo:margin-bottom="0cm" fo:line-height="100%" fo:text-align="center" text:enable-numbering="false" fo:text-indent="0cm"/>
    </style:style>
    <style:style style:name="P19" style:family="paragraph">
      <style:paragraph-properties fo:margin-left="0cm" fo:margin-right="0cm" fo:margin-top="0.352cm" fo:margin-bottom="0cm" fo:line-height="100%" fo:text-align="center" text:enable-numbering="false" fo:text-indent="0cm" style:writing-mode="lr-tb"/>
    </style:style>
    <style:style style:name="P20" style:family="paragraph">
      <style:paragraph-properties fo:text-align="center" style:writing-mode="lr-tb"/>
      <style:text-properties fo:font-size="24pt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ize="10pt" fo:font-style="italic" style:font-size-asian="10pt" style:font-style-asian="italic" style:font-size-complex="10pt" style:font-style-complex="italic"/>
    </style:style>
    <style:style style:name="T3" style:family="text">
      <style:text-properties fo:font-size="10pt" style:font-size-asian="10pt" style:font-size-complex="10pt"/>
    </style:style>
    <style:style style:name="T4" style:family="text">
      <style:text-properties fo:font-size="8pt" style:font-size-asian="8pt" style:font-size-complex="8pt"/>
    </style:style>
    <style:style style:name="T5" style:family="text">
      <style:text-properties fo:font-size="18pt"/>
    </style:style>
    <style:style style:name="T6" style:family="text">
      <style:text-properties fo:font-size="18pt" fo:font-style="italic" style:font-style-asian="italic" style:font-style-complex="italic"/>
    </style:style>
    <style:style style:name="T7" style:family="text">
      <style:text-properties fo:color="#ffffff" fo:font-family="Arial" style:font-family-generic="swiss" style:font-pitch="variable" fo:font-size="16pt" style:font-family-asian="Arial" style:font-family-generic-asian="swiss" style:font-pitch-asian="variable" style:font-size-asian="16pt" style:font-family-complex="Arial" style:font-family-generic-complex="swiss" style:font-pitch-complex="variable" style:font-size-complex="16pt"/>
    </style:style>
    <style:style style:name="T8" style:family="text">
      <style:text-properties fo:color="#000000" fo:font-family="Arial" style:font-family-generic="swiss" style:font-pitch="variable" fo:font-size="16pt" style:font-family-asian="Arial" style:font-family-generic-asian="swiss" style:font-pitch-asian="variable" style:font-size-asian="16pt" style:font-family-complex="Arial" style:font-family-generic-complex="swiss" style:font-pitch-complex="variable" style:font-size-complex="16pt"/>
    </style:style>
    <style:style style:name="T9" style:family="text">
      <style:text-properties fo:color="#0000ff" fo:font-family="Arial" style:font-family-generic="swiss" style:font-pitch="variable" fo:font-size="16pt" fo:font-weight="bold" style:font-family-asian="Arial" style:font-family-generic-asian="swiss" style:font-pitch-asian="variable" style:font-size-asian="16pt" style:font-weight-asian="bold" style:font-family-complex="Arial" style:font-family-generic-complex="swiss" style:font-pitch-complex="variable" style:font-size-complex="16pt" style:font-weight-complex="bold"/>
    </style:style>
    <style:style style:name="T10" style:family="text">
      <style:text-properties fo:color="#ffffff" fo:font-family="Arial" style:font-family-generic="swiss" style:font-pitch="variable" fo:font-size="16pt" fo:language="en" fo:country="US" style:font-family-asian="Arial" style:font-family-generic-asian="swiss" style:font-pitch-asian="variable" style:font-size-asian="16pt" style:font-family-complex="Arial" style:font-family-generic-complex="swiss" style:font-pitch-complex="variable" style:font-size-complex="16pt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•">
        <style:text-properties fo:font-family="Arial" style:font-family-generic="swiss" style:font-pitch="variable" fo:color="#ffffff" fo:font-size="100%"/>
      </text:list-level-style-bullet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  <text:list-style style:name="L3">
      <text:list-level-style-bullet text:level="1" text:bullet-char="•">
        <style:text-properties fo:font-family="Arial" style:font-family-generic="swiss" style:font-pitch="variable" fo:color="#0000ff" fo:font-size="100%"/>
      </text:list-level-style-bullet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</office:automatic-styles>
  <office:body>
    <office:presentation>
      <draw:page draw:name="des_layered_start" draw:style-name="dp1" draw:master-page-name="Default">
        <office:forms form:automatic-focus="false" form:apply-design-mode="false"/>
        <draw:custom-shape draw:style-name="gr1" draw:text-style-name="P1" draw:layer="layout" svg:width="8.636cm" svg:height="6.851cm" svg:x="9.525cm" svg:y="10.613cm">
          <text:p text:style-name="P3"/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6.604cm" svg:height="1.905cm" svg:x="10.16cm" svg:y="10.733cm">
          <text:p text:style-name="P3"/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8.636cm" svg:height="2.667cm" svg:x="9.525cm" svg:y="7.812cm">
          <text:p text:style-name="P3"/>
          <draw:enhanced-geometry svg:viewBox="0 0 21600 21600" draw:type="rectangle" draw:enhanced-path="M 0 0 L 21600 0 21600 21600 0 21600 0 0 Z N"/>
        </draw:custom-shape>
        <draw:custom-shape draw:style-name="gr2" draw:text-style-name="P1" draw:id="id2" draw:layer="layout" svg:width="7.112cm" svg:height="1.651cm" svg:x="10.16cm" svg:y="8.701cm">
          <text:p text:style-name="P3"/>
          <draw:enhanced-geometry svg:viewBox="0 0 21600 21600" draw:type="rectangle" draw:enhanced-path="M 0 0 L 21600 0 21600 21600 0 21600 0 0 Z N"/>
        </draw:custom-shape>
        <draw:custom-shape draw:style-name="gr3" draw:text-style-name="P1" draw:layer="layout" svg:width="5.715cm" svg:height="0.635cm" svg:x="9.505cm" svg:y="5.405cm">
          <text:p text:style-name="P2">AltitudeEnvelope</text:p>
          <draw:enhanced-geometry svg:viewBox="0 0 21600 21600" draw:glue-points="10800 0 0 10800 10800 21600 21600 10800" draw:type="flowchart-process" draw:enhanced-path="M 0 0 L 21600 0 21600 21600 0 21600 0 0 Z N"/>
        </draw:custom-shape>
        <draw:line draw:style-name="gr4" draw:text-style-name="P1" draw:layer="layout" svg:x1="8.87cm" svg:y1="10.485cm" svg:x2="8.87cm" svg:y2="5.405cm">
          <text:p text:style-name="P3"/>
        </draw:line>
        <draw:frame draw:style-name="gr5" draw:text-style-name="P3" draw:layer="layout" svg:width="5.715cm" svg:height="1.038cm" draw:transform="rotate (1.5707963267946) translate (8.235cm 16.2cm)">
          <draw:text-box>
            <text:p text:style-name="P3">Increasing Priority</text:p>
          </draw:text-box>
        </draw:frame>
        <draw:custom-shape draw:style-name="gr3" draw:text-style-name="P1" draw:layer="layout" svg:width="5.715cm" svg:height="0.635cm" svg:x="9.505cm" svg:y="6.167cm">
          <text:p text:style-name="P2">OffshoreEnvelope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3" draw:text-style-name="P1" draw:layer="layout" svg:width="5.715cm" svg:height="0.635cm" svg:x="9.505cm" svg:y="6.929cm">
          <text:p text:style-name="P2">DepthEnvelope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6" draw:text-style-name="P4" draw:id="id1" draw:layer="layout" svg:width="5.715cm" svg:height="0.635cm" svg:x="10.16cm" svg:y="7.939cm">
          <text:p text:style-name="P2"><text:span text:style-name="T1">GoToSurface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6" draw:text-style-name="P4" draw:id="id3" draw:layer="layout" svg:width="5.719cm" svg:height="0.635cm" svg:x="10.841cm" svg:y="8.828cm">
          <text:p text:style-name="P2"><text:span text:style-name="T1">ReadSensor </text:span><text:span text:style-name="T2">(GPS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6" draw:text-style-name="P4" draw:id="id4" draw:layer="layout" svg:width="5.715cm" svg:height="0.635cm" svg:x="10.841cm" svg:y="9.59cm">
          <text:p text:style-name="P2"><text:span text:style-name="T1">ReadSensor </text:span><text:span text:style-name="T2">(modem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frame draw:style-name="gr5" draw:text-style-name="P5" draw:layer="layout" svg:width="2.698cm" svg:height="0.692cm" draw:transform="rotate (1.5707963267946) translate (9.421cm 10.371cm)">
          <draw:text-box>
            <text:p text:style-name="P3"><text:span text:style-name="T3">When clause</text:span></text:p>
          </draw:text-box>
        </draw:frame>
        <draw:connector draw:style-name="gr4" draw:text-style-name="P1" draw:layer="layout" draw:type="curve" draw:line-skew="-0.073cm" svg:x1="15.873cm" svg:y1="8.255cm" svg:x2="17.272cm" svg:y2="9.526cm" draw:start-shape="id1" draw:start-glue-point="7" draw:end-shape="id2" draw:end-glue-point="1" svg:d="m15873 8255c2739 0 2039 1271 1399 1271">
          <text:p text:style-name="P3"/>
        </draw:connector>
        <draw:connector draw:style-name="gr4" draw:text-style-name="P1" draw:layer="layout" draw:type="curve" svg:x1="16.56cm" svg:y1="9.144cm" svg:x2="16.554cm" svg:y2="9.906cm" draw:start-shape="id3" draw:start-glue-point="7" draw:end-shape="id4" draw:end-glue-point="7" svg:d="m16560 9144c750 0 753 762-6 762">
          <text:p text:style-name="P3"/>
        </draw:connector>
        <draw:custom-shape draw:style-name="gr6" draw:text-style-name="P2" draw:layer="layout" svg:width="5.696cm" svg:height="0.635cm" svg:x="10.941cm" svg:y="11.006cm">
          <text:p text:style-name="P2">ReadSensor <text:span text:style-name="T3">(temp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6" draw:text-style-name="P1" draw:layer="layout" svg:width="5.715cm" svg:height="0.635cm" svg:x="10.949cm" svg:y="11.816cm">
          <text:p text:style-name="P2">ReadSensor <text:span text:style-name="T3">(sal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3" draw:text-style-name="P1" draw:layer="layout" svg:width="5.715cm" svg:height="0.635cm" svg:x="10.213cm" svg:y="12.763cm">
          <text:p text:style-name="P2">DepthEnvelope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3" draw:text-style-name="P1" draw:layer="layout" svg:width="5.715cm" svg:height="0.635cm" svg:x="10.213cm" svg:y="13.525cm">
          <text:p text:style-name="P2">YoYo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3" draw:text-style-name="P4" draw:id="id5" draw:layer="layout" svg:width="5.715cm" svg:height="0.635cm" svg:x="10.213cm" svg:y="14.287cm">
          <text:p text:style-name="P2"><text:span text:style-name="T1">Waypoint</text:span><text:span text:style-name="T2"> (#1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7" draw:text-style-name="P4" draw:id="id6" draw:layer="layout" svg:width="5.715cm" svg:height="0.635cm" svg:x="10.24cm" svg:y="15.049cm">
          <text:p text:style-name="P2"><text:span text:style-name="T1">Waypoint</text:span><text:span text:style-name="T2"> (#2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7" draw:text-style-name="P4" draw:id="id7" draw:layer="layout" svg:width="5.715cm" svg:height="0.635cm" svg:x="10.213cm" svg:y="15.811cm">
          <text:p text:style-name="P2"><text:span text:style-name="T1">Waypoint</text:span><text:span text:style-name="T2"> (#3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7" draw:text-style-name="P4" draw:id="id8" draw:layer="layout" svg:width="5.715cm" svg:height="0.635cm" svg:x="10.213cm" svg:y="16.573cm">
          <text:p text:style-name="P2"><text:span text:style-name="T1">Waypoint</text:span><text:span text:style-name="T2"> (#4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frame draw:style-name="gr5" draw:text-style-name="P5" draw:layer="layout" svg:width="2.658cm" svg:height="0.692cm" draw:transform="rotate (1.5707963267946) translate (9.468cm 15.169cm)">
          <draw:text-box>
            <text:p text:style-name="P3"><text:span text:style-name="T3">Repeat = 4</text:span></text:p>
          </draw:text-box>
        </draw:frame>
        <draw:connector draw:style-name="gr4" draw:text-style-name="P1" draw:layer="layout" draw:type="curve" svg:x1="15.926cm" svg:y1="14.603cm" svg:x2="15.953cm" svg:y2="15.365cm" draw:start-shape="id5" draw:start-glue-point="7" draw:end-shape="id6" draw:end-glue-point="7" svg:d="m15926 14603c792 0 778 762 27 762">
          <text:p text:style-name="P3"/>
        </draw:connector>
        <draw:connector draw:style-name="gr4" draw:text-style-name="P1" draw:layer="layout" draw:type="curve" svg:x1="15.953cm" svg:y1="15.365cm" svg:x2="15.926cm" svg:y2="16.127cm" draw:start-shape="id6" draw:start-glue-point="7" draw:end-shape="id7" draw:end-glue-point="7" svg:d="m15953 15365c751 0 765 762-27 762">
          <text:p text:style-name="P3"/>
        </draw:connector>
        <draw:connector draw:style-name="gr4" draw:text-style-name="P1" draw:layer="layout" draw:type="curve" svg:x1="15.926cm" svg:y1="16.127cm" svg:x2="15.926cm" svg:y2="16.889cm" draw:start-shape="id7" draw:start-glue-point="7" draw:end-shape="id8" draw:end-glue-point="7" svg:d="m15926 16127c751 0 751 762 0 762">
          <text:p text:style-name="P3"/>
        </draw:connector>
        <draw:frame draw:style-name="gr5" draw:text-style-name="P6" draw:layer="layout" svg:width="2.255cm" svg:height="0.607cm" draw:transform="rotate (1.5707963267946) translate (10.188cm 12.738cm)">
          <draw:text-box>
            <text:p text:style-name="P3"><text:span text:style-name="T4">When clause</text:span></text:p>
          </draw:text-box>
        </draw:frame>
        <draw:frame draw:style-name="gr5" draw:text-style-name="P3" draw:layer="layout" svg:width="12.192cm" svg:height="2.612cm" svg:x="6.985cm" svg:y="0.508cm">
          <draw:text-box>
            <text:p text:style-name="P2">State-Configured Layered Control Stack for a Simple Mission to Yoyo Around a Rectangle 4 Times</text:p>
          </draw:text-box>
        </draw:frame>
        <draw:frame draw:style-name="gr5" draw:text-style-name="P3" draw:layer="layout" svg:width="11.176cm" svg:height="1.038cm" svg:x="7.62cm" svg:y="3.429cm">
          <draw:text-box>
            <text:p text:style-name="P3">1) Start of Mission, vehicle on surface</text:p>
          </draw:text-box>
        </draw:frame>
        <draw:frame draw:style-name="gr5" draw:text-style-name="P7" draw:layer="layout" svg:width="14.097cm" svg:height="1.038cm" svg:x="7.62cm" svg:y="18.029cm">
          <draw:text-box>
            <text:p text:style-name="P3"><text:span text:style-name="T5">Next: Vehicle underwater on way to waypoint #1</text:span></text:p>
          </draw:text-box>
        </draw:frame>
        <draw:frame draw:style-name="gr5" draw:text-style-name="P6" draw:layer="layout" svg:width="2.255cm" svg:height="0.607cm" draw:transform="rotate (1.5707963267946) translate (10.189cm 10.539cm)">
          <draw:text-box>
            <text:p text:style-name="P3"><text:span text:style-name="T4">Preemptive</text:span></text:p>
          </draw:text-box>
        </draw:frame>
        <presentation:notes draw:style-name="dp2">
          <draw:page-thumbnail draw:style-name="gr8" draw:layer="layout" svg:width="13.968cm" svg:height="10.476cm" svg:x="3.81cm" svg:y="2.123cm" draw:page-number="1" presentation:class="page"/>
          <draw:frame presentation:style-name="pr1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des_layered_wp1" draw:style-name="dp1" draw:master-page-name="Default">
        <office:forms form:automatic-focus="false" form:apply-design-mode="false"/>
        <draw:custom-shape draw:style-name="gr2" draw:text-style-name="P1" draw:layer="layout" svg:width="8.636cm" svg:height="2.667cm" svg:x="9.525cm" svg:y="7.812cm">
          <text:p text:style-name="P3"/>
          <draw:enhanced-geometry svg:viewBox="0 0 21600 21600" draw:type="rectangle" draw:enhanced-path="M 0 0 L 21600 0 21600 21600 0 21600 0 0 Z N"/>
        </draw:custom-shape>
        <draw:custom-shape draw:style-name="gr2" draw:text-style-name="P1" draw:id="id10" draw:layer="layout" svg:width="7.112cm" svg:height="1.651cm" svg:x="10.16cm" svg:y="8.701cm">
          <text:p text:style-name="P3"/>
          <draw:enhanced-geometry svg:viewBox="0 0 21600 21600" draw:type="rectangle" draw:enhanced-path="M 0 0 L 21600 0 21600 21600 0 21600 0 0 Z N"/>
        </draw:custom-shape>
        <draw:custom-shape draw:style-name="gr1" draw:text-style-name="P1" draw:layer="layout" svg:width="8.636cm" svg:height="6.851cm" svg:x="9.525cm" svg:y="10.613cm">
          <text:p text:style-name="P3"/>
          <draw:enhanced-geometry svg:viewBox="0 0 21600 21600" draw:type="rectangle" draw:enhanced-path="M 0 0 L 21600 0 21600 21600 0 21600 0 0 Z N"/>
        </draw:custom-shape>
        <draw:custom-shape draw:style-name="gr1" draw:text-style-name="P1" draw:layer="layout" svg:width="6.604cm" svg:height="1.905cm" svg:x="10.16cm" svg:y="10.733cm">
          <text:p text:style-name="P3"/>
          <draw:enhanced-geometry svg:viewBox="0 0 21600 21600" draw:type="rectangle" draw:enhanced-path="M 0 0 L 21600 0 21600 21600 0 21600 0 0 Z N"/>
        </draw:custom-shape>
        <draw:custom-shape draw:style-name="gr3" draw:text-style-name="P9" draw:layer="layout" svg:width="5.715cm" svg:height="0.635cm" svg:x="9.505cm" svg:y="5.405cm">
          <text:p text:style-name="P2"><text:span text:style-name="T5">AltitudeEnvelope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line draw:style-name="gr4" draw:text-style-name="P1" draw:layer="layout" svg:x1="8.87cm" svg:y1="10.485cm" svg:x2="8.87cm" svg:y2="5.405cm">
          <text:p text:style-name="P3"/>
        </draw:line>
        <draw:frame draw:style-name="gr5" draw:text-style-name="P7" draw:layer="layout" svg:width="5.715cm" svg:height="1.038cm" draw:transform="rotate (1.5707963267946) translate (8.235cm 16.2cm)">
          <draw:text-box>
            <text:p text:style-name="P3"><text:span text:style-name="T5">Increasing Priority</text:span></text:p>
          </draw:text-box>
        </draw:frame>
        <draw:custom-shape draw:style-name="gr3" draw:text-style-name="P9" draw:layer="layout" svg:width="5.715cm" svg:height="0.635cm" svg:x="9.505cm" svg:y="6.167cm">
          <text:p text:style-name="P2"><text:span text:style-name="T5">OffshoreEnvelope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3" draw:text-style-name="P9" draw:layer="layout" svg:width="5.715cm" svg:height="0.635cm" svg:x="9.505cm" svg:y="6.929cm">
          <text:p text:style-name="P2"><text:span text:style-name="T5">DepthEnvelope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6" draw:text-style-name="P10" draw:id="id9" draw:layer="layout" svg:width="5.715cm" svg:height="0.635cm" svg:x="10.16cm" svg:y="7.939cm">
          <text:p text:style-name="P2"><text:span text:style-name="T6">GoToSurface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6" draw:text-style-name="P10" draw:id="id11" draw:layer="layout" svg:width="5.719cm" svg:height="0.635cm" svg:x="10.841cm" svg:y="8.828cm">
          <text:p text:style-name="P2"><text:span text:style-name="T6">ReadSensor </text:span><text:span text:style-name="T2">(GPS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6" draw:text-style-name="P10" draw:id="id12" draw:layer="layout" svg:width="5.715cm" svg:height="0.635cm" svg:x="10.841cm" svg:y="9.59cm">
          <text:p text:style-name="P2"><text:span text:style-name="T6">ReadSensor </text:span><text:span text:style-name="T2">(modem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frame draw:style-name="gr5" draw:text-style-name="P5" draw:layer="layout" svg:width="2.698cm" svg:height="0.692cm" draw:transform="rotate (1.5707963267946) translate (9.421cm 10.371cm)">
          <draw:text-box>
            <text:p text:style-name="P3"><text:span text:style-name="T3">When clause</text:span></text:p>
          </draw:text-box>
        </draw:frame>
        <draw:connector draw:style-name="gr4" draw:text-style-name="P1" draw:layer="layout" draw:type="curve" draw:line-skew="-0.073cm" svg:x1="15.873cm" svg:y1="8.255cm" svg:x2="17.272cm" svg:y2="9.526cm" draw:start-shape="id9" draw:start-glue-point="7" draw:end-shape="id10" draw:end-glue-point="1" svg:d="m15873 8255c2739 0 2039 1271 1399 1271">
          <text:p text:style-name="P3"/>
        </draw:connector>
        <draw:connector draw:style-name="gr4" draw:text-style-name="P1" draw:layer="layout" draw:type="curve" svg:x1="16.56cm" svg:y1="9.144cm" svg:x2="16.554cm" svg:y2="9.906cm" draw:start-shape="id11" draw:start-glue-point="7" draw:end-shape="id12" draw:end-glue-point="7" svg:d="m16560 9144c750 0 753 762-6 762">
          <text:p text:style-name="P3"/>
        </draw:connector>
        <draw:custom-shape draw:style-name="gr9" draw:text-style-name="P9" draw:layer="layout" svg:width="5.696cm" svg:height="0.635cm" svg:x="10.941cm" svg:y="11.006cm">
          <text:p text:style-name="P2"><text:span text:style-name="T5">ReadSensor </text:span><text:span text:style-name="T3">(temp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9" draw:text-style-name="P9" draw:layer="layout" svg:width="5.715cm" svg:height="0.635cm" svg:x="10.949cm" svg:y="11.816cm">
          <text:p text:style-name="P2"><text:span text:style-name="T5">ReadSensor </text:span><text:span text:style-name="T3">(sal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3" draw:text-style-name="P9" draw:layer="layout" svg:width="5.715cm" svg:height="0.635cm" svg:x="10.213cm" svg:y="12.763cm">
          <text:p text:style-name="P2"><text:span text:style-name="T5">DepthEnvelope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3" draw:text-style-name="P9" draw:layer="layout" svg:width="5.715cm" svg:height="0.635cm" svg:x="10.213cm" svg:y="13.525cm">
          <text:p text:style-name="P2"><text:span text:style-name="T5">YoYo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3" draw:text-style-name="P10" draw:id="id13" draw:layer="layout" svg:width="5.715cm" svg:height="0.635cm" svg:x="10.213cm" svg:y="14.287cm">
          <text:p text:style-name="P2"><text:span text:style-name="T6">Waypoint</text:span><text:span text:style-name="T2"> (#1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7" draw:text-style-name="P10" draw:id="id14" draw:layer="layout" svg:width="5.715cm" svg:height="0.635cm" svg:x="10.24cm" svg:y="15.049cm">
          <text:p text:style-name="P2"><text:span text:style-name="T6">Waypoint</text:span><text:span text:style-name="T2"> (#2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7" draw:text-style-name="P10" draw:id="id15" draw:layer="layout" svg:width="5.715cm" svg:height="0.635cm" svg:x="10.213cm" svg:y="15.811cm">
          <text:p text:style-name="P2"><text:span text:style-name="T6">Waypoint</text:span><text:span text:style-name="T2"> (#3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7" draw:text-style-name="P10" draw:id="id16" draw:layer="layout" svg:width="5.715cm" svg:height="0.635cm" svg:x="10.213cm" svg:y="16.573cm">
          <text:p text:style-name="P2"><text:span text:style-name="T6">Waypoint</text:span><text:span text:style-name="T2"> (#4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frame draw:style-name="gr5" draw:text-style-name="P5" draw:layer="layout" svg:width="2.658cm" svg:height="0.692cm" draw:transform="rotate (1.5707963267946) translate (9.468cm 15.169cm)">
          <draw:text-box>
            <text:p text:style-name="P3"><text:span text:style-name="T3">Repeat = 4</text:span></text:p>
          </draw:text-box>
        </draw:frame>
        <draw:connector draw:style-name="gr4" draw:text-style-name="P1" draw:layer="layout" draw:type="curve" svg:x1="15.926cm" svg:y1="14.603cm" svg:x2="15.953cm" svg:y2="15.365cm" draw:start-shape="id13" draw:start-glue-point="7" draw:end-shape="id14" draw:end-glue-point="7" svg:d="m15926 14603c792 0 778 762 27 762">
          <text:p text:style-name="P3"/>
        </draw:connector>
        <draw:connector draw:style-name="gr4" draw:text-style-name="P1" draw:layer="layout" draw:type="curve" svg:x1="15.953cm" svg:y1="15.365cm" svg:x2="15.926cm" svg:y2="16.127cm" draw:start-shape="id14" draw:start-glue-point="7" draw:end-shape="id15" draw:end-glue-point="7" svg:d="m15953 15365c751 0 765 762-27 762">
          <text:p text:style-name="P3"/>
        </draw:connector>
        <draw:connector draw:style-name="gr4" draw:text-style-name="P1" draw:layer="layout" draw:type="curve" svg:x1="15.926cm" svg:y1="16.127cm" svg:x2="15.926cm" svg:y2="16.889cm" draw:start-shape="id15" draw:start-glue-point="7" draw:end-shape="id16" draw:end-glue-point="7" svg:d="m15926 16127c751 0 751 762 0 762">
          <text:p text:style-name="P3"/>
        </draw:connector>
        <draw:frame draw:style-name="gr10" draw:text-style-name="P6" draw:layer="layout" svg:width="2.036cm" svg:height="42.25cm" draw:transform="rotate (1.5707963267946) translate (-17.526cm 10.525cm)">
          <draw:text-box>
            <text:p text:style-name="P3"><text:span text:style-name="T4">Preemptive</text:span></text:p>
          </draw:text-box>
        </draw:frame>
        <draw:frame draw:style-name="gr5" draw:text-style-name="P6" draw:layer="layout" svg:width="2.255cm" svg:height="0.607cm" draw:transform="rotate (1.5707963267946) translate (10.188cm 12.738cm)">
          <draw:text-box>
            <text:p text:style-name="P3"><text:span text:style-name="T4">When clause</text:span></text:p>
          </draw:text-box>
        </draw:frame>
        <draw:frame draw:style-name="gr5" draw:text-style-name="P9" draw:layer="layout" svg:width="12.192cm" svg:height="2.612cm" svg:x="6.985cm" svg:y="0.508cm">
          <draw:text-box>
            <text:p text:style-name="P2"><text:span text:style-name="T5">State-Configured Layered Control Stack for a Simple Mission to Yoyo Around a Rectangle 4 Times</text:span></text:p>
          </draw:text-box>
        </draw:frame>
        <draw:frame draw:style-name="gr5" draw:text-style-name="P7" draw:layer="layout" svg:width="13.208cm" svg:height="1.038cm" svg:x="7.62cm" svg:y="3.429cm">
          <draw:text-box>
            <text:p text:style-name="P3"><text:span text:style-name="T5">2) Vehicle underwater on way to waypoint #1</text:span></text:p>
          </draw:text-box>
        </draw:frame>
        <draw:frame draw:style-name="gr5" draw:text-style-name="P7" draw:layer="layout" svg:width="14.097cm" svg:height="1.038cm" svg:x="7.62cm" svg:y="18.029cm">
          <draw:text-box>
            <text:p text:style-name="P3"><text:span text:style-name="T5">Next: Vehicle reaches waypoint #1, on way to #2</text:span></text:p>
          </draw:text-box>
        </draw:frame>
        <draw:frame draw:style-name="gr5" draw:text-style-name="P6" draw:layer="layout" svg:width="2.255cm" svg:height="0.607cm" draw:transform="rotate (1.5707963267946) translate (10.19cm 10.54cm)">
          <draw:text-box>
            <text:p text:style-name="P3"><text:span text:style-name="T4">Preemptive</text:span></text:p>
          </draw:text-box>
        </draw:frame>
        <presentation:notes draw:style-name="dp2">
          <draw:page-thumbnail draw:style-name="gr8" draw:layer="layout" svg:width="13.968cm" svg:height="10.476cm" svg:x="3.81cm" svg:y="2.123cm" draw:page-number="2" presentation:class="page"/>
          <draw:frame presentation:style-name="pr1" draw:text-style-name="P11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des_layered_wp2" draw:style-name="dp1" draw:master-page-name="Default">
        <office:forms form:automatic-focus="false" form:apply-design-mode="false"/>
        <draw:custom-shape draw:style-name="gr1" draw:text-style-name="P1" draw:layer="layout" svg:width="8.636cm" svg:height="6.851cm" svg:x="9.525cm" svg:y="10.613cm">
          <text:p text:style-name="P3"/>
          <draw:enhanced-geometry svg:viewBox="0 0 21600 21600" draw:type="rectangle" draw:enhanced-path="M 0 0 L 21600 0 21600 21600 0 21600 0 0 Z N"/>
        </draw:custom-shape>
        <draw:custom-shape draw:style-name="gr1" draw:text-style-name="P1" draw:layer="layout" svg:width="6.604cm" svg:height="1.905cm" svg:x="10.16cm" svg:y="10.733cm">
          <text:p text:style-name="P3"/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8.636cm" svg:height="2.667cm" svg:x="9.525cm" svg:y="7.812cm">
          <text:p text:style-name="P3"/>
          <draw:enhanced-geometry svg:viewBox="0 0 21600 21600" draw:type="rectangle" draw:enhanced-path="M 0 0 L 21600 0 21600 21600 0 21600 0 0 Z N"/>
        </draw:custom-shape>
        <draw:custom-shape draw:style-name="gr2" draw:text-style-name="P1" draw:id="id18" draw:layer="layout" svg:width="7.112cm" svg:height="1.651cm" svg:x="10.16cm" svg:y="8.701cm">
          <text:p text:style-name="P3"/>
          <draw:enhanced-geometry svg:viewBox="0 0 21600 21600" draw:type="rectangle" draw:enhanced-path="M 0 0 L 21600 0 21600 21600 0 21600 0 0 Z N"/>
        </draw:custom-shape>
        <draw:custom-shape draw:style-name="gr3" draw:text-style-name="P9" draw:layer="layout" svg:width="5.715cm" svg:height="0.635cm" svg:x="9.505cm" svg:y="5.405cm">
          <text:p text:style-name="P2"><text:span text:style-name="T5">AltitudeEnvelope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line draw:style-name="gr4" draw:text-style-name="P1" draw:layer="layout" svg:x1="8.87cm" svg:y1="10.485cm" svg:x2="8.87cm" svg:y2="5.405cm">
          <text:p text:style-name="P3"/>
        </draw:line>
        <draw:frame draw:style-name="gr5" draw:text-style-name="P7" draw:layer="layout" svg:width="5.715cm" svg:height="1.038cm" draw:transform="rotate (1.5707963267946) translate (8.235cm 16.2cm)">
          <draw:text-box>
            <text:p text:style-name="P3"><text:span text:style-name="T5">Increasing Priority</text:span></text:p>
          </draw:text-box>
        </draw:frame>
        <draw:custom-shape draw:style-name="gr3" draw:text-style-name="P9" draw:layer="layout" svg:width="5.715cm" svg:height="0.635cm" svg:x="9.505cm" svg:y="6.167cm">
          <text:p text:style-name="P2"><text:span text:style-name="T5">OffshoreEnvelope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3" draw:text-style-name="P9" draw:layer="layout" svg:width="5.715cm" svg:height="0.635cm" svg:x="9.505cm" svg:y="6.929cm">
          <text:p text:style-name="P2"><text:span text:style-name="T5">DepthEnvelope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6" draw:text-style-name="P10" draw:id="id17" draw:layer="layout" svg:width="5.715cm" svg:height="0.635cm" svg:x="10.16cm" svg:y="7.939cm">
          <text:p text:style-name="P2"><text:span text:style-name="T6">GoToSurface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6" draw:text-style-name="P10" draw:id="id19" draw:layer="layout" svg:width="5.719cm" svg:height="0.635cm" svg:x="10.841cm" svg:y="8.828cm">
          <text:p text:style-name="P2"><text:span text:style-name="T6">ReadSensor </text:span><text:span text:style-name="T2">(GPS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6" draw:text-style-name="P10" draw:id="id20" draw:layer="layout" svg:width="5.715cm" svg:height="0.635cm" svg:x="10.841cm" svg:y="9.59cm">
          <text:p text:style-name="P2"><text:span text:style-name="T6">ReadSensor </text:span><text:span text:style-name="T2">(modem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frame draw:style-name="gr5" draw:text-style-name="P5" draw:layer="layout" svg:width="2.698cm" svg:height="0.692cm" draw:transform="rotate (1.5707963267946) translate (9.421cm 10.371cm)">
          <draw:text-box>
            <text:p text:style-name="P3"><text:span text:style-name="T3">When clause</text:span></text:p>
          </draw:text-box>
        </draw:frame>
        <draw:connector draw:style-name="gr4" draw:text-style-name="P1" draw:layer="layout" draw:type="curve" draw:line-skew="-0.073cm" svg:x1="15.873cm" svg:y1="8.255cm" svg:x2="17.272cm" svg:y2="9.526cm" draw:start-shape="id17" draw:start-glue-point="7" draw:end-shape="id18" draw:end-glue-point="1" svg:d="m15873 8255c2739 0 2039 1271 1399 1271">
          <text:p text:style-name="P3"/>
        </draw:connector>
        <draw:connector draw:style-name="gr4" draw:text-style-name="P1" draw:layer="layout" draw:type="curve" svg:x1="16.56cm" svg:y1="9.144cm" svg:x2="16.554cm" svg:y2="9.906cm" draw:start-shape="id19" draw:start-glue-point="7" draw:end-shape="id20" draw:end-glue-point="7" svg:d="m16560 9144c750 0 753 762-6 762">
          <text:p text:style-name="P3"/>
        </draw:connector>
        <draw:custom-shape draw:style-name="gr9" draw:text-style-name="P9" draw:layer="layout" svg:width="5.696cm" svg:height="0.635cm" svg:x="10.941cm" svg:y="11.006cm">
          <text:p text:style-name="P2"><text:span text:style-name="T5">ReadSensor </text:span><text:span text:style-name="T3">(temp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9" draw:text-style-name="P9" draw:layer="layout" svg:width="5.715cm" svg:height="0.635cm" svg:x="10.949cm" svg:y="11.816cm">
          <text:p text:style-name="P2"><text:span text:style-name="T5">ReadSensor </text:span><text:span text:style-name="T3">(sal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3" draw:text-style-name="P9" draw:layer="layout" svg:width="5.715cm" svg:height="0.635cm" svg:x="10.213cm" svg:y="12.763cm">
          <text:p text:style-name="P2"><text:span text:style-name="T5">DepthEnvelope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3" draw:text-style-name="P9" draw:layer="layout" svg:width="5.715cm" svg:height="0.635cm" svg:x="10.213cm" svg:y="13.525cm">
          <text:p text:style-name="P2"><text:span text:style-name="T5">YoYo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7" draw:text-style-name="P10" draw:id="id21" draw:layer="layout" svg:width="5.715cm" svg:height="0.635cm" svg:x="10.213cm" svg:y="14.287cm">
          <text:p text:style-name="P2"><text:span text:style-name="T6">Waypoint</text:span><text:span text:style-name="T2"> (#1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9" draw:text-style-name="P10" draw:id="id22" draw:layer="layout" svg:width="5.715cm" svg:height="0.635cm" svg:x="10.24cm" svg:y="15.049cm">
          <text:p text:style-name="P2"><text:span text:style-name="T6">Waypoint</text:span><text:span text:style-name="T2"> (#2)</text:span></text:p>
          <draw:enhanced-geometry svg:viewBox="0 0 21600 21600" draw:mirror-horizontal="false" draw:mirror-vertical="false" draw:glue-points="10800 0 0 10800 10800 21600 21600 10800" draw:type="flowchart-process" draw:enhanced-path="M 0 0 L 21600 0 21600 21600 0 21600 0 0 Z N"/>
        </draw:custom-shape>
        <draw:custom-shape draw:style-name="gr7" draw:text-style-name="P10" draw:id="id23" draw:layer="layout" svg:width="5.715cm" svg:height="0.635cm" svg:x="10.213cm" svg:y="15.811cm">
          <text:p text:style-name="P2"><text:span text:style-name="T6">Waypoint</text:span><text:span text:style-name="T2"> (#3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7" draw:text-style-name="P10" draw:id="id24" draw:layer="layout" svg:width="5.715cm" svg:height="0.635cm" svg:x="10.213cm" svg:y="16.573cm">
          <text:p text:style-name="P2"><text:span text:style-name="T6">Waypoint</text:span><text:span text:style-name="T2"> (#4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frame draw:style-name="gr5" draw:text-style-name="P5" draw:layer="layout" svg:width="2.658cm" svg:height="0.692cm" draw:transform="rotate (1.5707963267946) translate (9.468cm 15.169cm)">
          <draw:text-box>
            <text:p text:style-name="P3"><text:span text:style-name="T3">Repeat = 4</text:span></text:p>
          </draw:text-box>
        </draw:frame>
        <draw:connector draw:style-name="gr4" draw:text-style-name="P1" draw:layer="layout" draw:type="curve" svg:x1="15.926cm" svg:y1="14.603cm" svg:x2="15.953cm" svg:y2="15.365cm" draw:start-shape="id21" draw:start-glue-point="7" draw:end-shape="id22" draw:end-glue-point="7" svg:d="m15926 14603c792 0 778 762 27 762">
          <text:p text:style-name="P3"/>
        </draw:connector>
        <draw:connector draw:style-name="gr4" draw:text-style-name="P1" draw:layer="layout" draw:type="curve" svg:x1="15.953cm" svg:y1="15.365cm" svg:x2="15.926cm" svg:y2="16.127cm" draw:start-shape="id22" draw:start-glue-point="7" draw:end-shape="id23" draw:end-glue-point="7" svg:d="m15953 15365c751 0 765 762-27 762">
          <text:p text:style-name="P3"/>
        </draw:connector>
        <draw:connector draw:style-name="gr4" draw:text-style-name="P1" draw:layer="layout" draw:type="curve" svg:x1="15.926cm" svg:y1="16.127cm" svg:x2="15.926cm" svg:y2="16.889cm" draw:start-shape="id23" draw:start-glue-point="7" draw:end-shape="id24" draw:end-glue-point="7" svg:d="m15926 16127c751 0 751 762 0 762">
          <text:p text:style-name="P3"/>
        </draw:connector>
        <draw:frame draw:style-name="gr5" draw:text-style-name="P6" draw:layer="layout" svg:width="2.255cm" svg:height="0.607cm" draw:transform="rotate (1.5707963267946) translate (10.188cm 12.738cm)">
          <draw:text-box>
            <text:p text:style-name="P3"><text:span text:style-name="T4">When clause</text:span></text:p>
          </draw:text-box>
        </draw:frame>
        <draw:frame draw:style-name="gr5" draw:text-style-name="P9" draw:layer="layout" svg:width="12.192cm" svg:height="2.612cm" svg:x="6.985cm" svg:y="0.508cm">
          <draw:text-box>
            <text:p text:style-name="P2"><text:span text:style-name="T5">State-Configured Layered Control Stack for a Simple Mission to Yoyo Around a Rectangle 4 Times</text:span></text:p>
          </draw:text-box>
        </draw:frame>
        <draw:frame draw:style-name="gr5" draw:text-style-name="P7" draw:layer="layout" svg:width="13.208cm" svg:height="1.038cm" svg:x="7.62cm" svg:y="3.429cm">
          <draw:text-box>
            <text:p text:style-name="P3"><text:span text:style-name="T5">3) Vehicle reaches waypoint #1, on way to #2</text:span></text:p>
          </draw:text-box>
        </draw:frame>
        <draw:frame draw:style-name="gr5" draw:text-style-name="P7" draw:layer="layout" svg:width="13.208cm" svg:height="1.038cm" svg:x="7.62cm" svg:y="18.029cm">
          <draw:text-box>
            <text:p text:style-name="P3"><text:span text:style-name="T5">Next: time to surface for GPS and Satcomms</text:span></text:p>
          </draw:text-box>
        </draw:frame>
        <draw:frame draw:style-name="gr5" draw:text-style-name="P6" draw:layer="layout" svg:width="2.255cm" svg:height="0.607cm" draw:transform="rotate (1.5707963267946) translate (10.19cm 10.54cm)">
          <draw:text-box>
            <text:p text:style-name="P3"><text:span text:style-name="T4">Preemptive</text:span></text:p>
          </draw:text-box>
        </draw:frame>
        <presentation:notes draw:style-name="dp2">
          <draw:page-thumbnail draw:style-name="gr8" draw:layer="layout" svg:width="13.968cm" svg:height="10.476cm" svg:x="3.81cm" svg:y="2.123cm" draw:page-number="3" presentation:class="page"/>
          <draw:frame presentation:style-name="pr1" draw:text-style-name="P11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des_layered_gotosurface" draw:style-name="dp1" draw:master-page-name="Default">
        <office:forms form:automatic-focus="false" form:apply-design-mode="false"/>
        <draw:custom-shape draw:style-name="gr1" draw:text-style-name="P1" draw:layer="layout" svg:width="8.636cm" svg:height="6.851cm" svg:x="9.525cm" svg:y="10.613cm">
          <text:p text:style-name="P3"/>
          <draw:enhanced-geometry svg:viewBox="0 0 21600 21600" draw:type="rectangle" draw:enhanced-path="M 0 0 L 21600 0 21600 21600 0 21600 0 0 Z N"/>
        </draw:custom-shape>
        <draw:custom-shape draw:style-name="gr1" draw:text-style-name="P1" draw:layer="layout" svg:width="6.604cm" svg:height="1.905cm" svg:x="10.16cm" svg:y="10.733cm">
          <text:p text:style-name="P3"/>
          <draw:enhanced-geometry svg:viewBox="0 0 21600 21600" draw:type="rectangle" draw:enhanced-path="M 0 0 L 21600 0 21600 21600 0 21600 0 0 Z N"/>
        </draw:custom-shape>
        <draw:custom-shape draw:style-name="gr1" draw:text-style-name="P1" draw:layer="layout" svg:width="8.636cm" svg:height="2.667cm" svg:x="9.525cm" svg:y="7.812cm">
          <text:p text:style-name="P3"/>
          <draw:enhanced-geometry svg:viewBox="0 0 21600 21600" draw:type="rectangle" draw:enhanced-path="M 0 0 L 21600 0 21600 21600 0 21600 0 0 Z N"/>
        </draw:custom-shape>
        <draw:custom-shape draw:style-name="gr2" draw:text-style-name="P1" draw:id="id26" draw:layer="layout" svg:width="7.112cm" svg:height="1.651cm" svg:x="10.16cm" svg:y="8.701cm">
          <text:p text:style-name="P3"/>
          <draw:enhanced-geometry svg:viewBox="0 0 21600 21600" draw:type="rectangle" draw:enhanced-path="M 0 0 L 21600 0 21600 21600 0 21600 0 0 Z N"/>
        </draw:custom-shape>
        <draw:custom-shape draw:style-name="gr3" draw:text-style-name="P9" draw:layer="layout" svg:width="5.715cm" svg:height="0.635cm" svg:x="9.505cm" svg:y="5.405cm">
          <text:p text:style-name="P2"><text:span text:style-name="T5">AltitudeEnvelope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line draw:style-name="gr4" draw:text-style-name="P1" draw:layer="layout" svg:x1="8.87cm" svg:y1="10.485cm" svg:x2="8.87cm" svg:y2="5.405cm">
          <text:p text:style-name="P3"/>
        </draw:line>
        <draw:frame draw:style-name="gr5" draw:text-style-name="P7" draw:layer="layout" svg:width="5.715cm" svg:height="1.038cm" draw:transform="rotate (1.5707963267946) translate (8.235cm 16.2cm)">
          <draw:text-box>
            <text:p text:style-name="P3"><text:span text:style-name="T5">Increasing Priority</text:span></text:p>
          </draw:text-box>
        </draw:frame>
        <draw:custom-shape draw:style-name="gr3" draw:text-style-name="P9" draw:layer="layout" svg:width="5.715cm" svg:height="0.635cm" svg:x="9.505cm" svg:y="6.167cm">
          <text:p text:style-name="P2"><text:span text:style-name="T5">OffshoreEnvelope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3" draw:text-style-name="P9" draw:layer="layout" svg:width="5.715cm" svg:height="0.635cm" svg:x="9.505cm" svg:y="6.929cm">
          <text:p text:style-name="P2"><text:span text:style-name="T5">DepthEnvelope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9" draw:text-style-name="P10" draw:id="id25" draw:layer="layout" svg:width="5.715cm" svg:height="0.635cm" svg:x="10.16cm" svg:y="7.939cm">
          <text:p text:style-name="P2"><text:span text:style-name="T6">GoToSurface</text:span></text:p>
          <draw:enhanced-geometry svg:viewBox="0 0 21600 21600" draw:mirror-horizontal="false" draw:mirror-vertical="false" draw:glue-points="10800 0 0 10800 10800 21600 21600 10800" draw:type="flowchart-process" draw:enhanced-path="M 0 0 L 21600 0 21600 21600 0 21600 0 0 Z N"/>
        </draw:custom-shape>
        <draw:custom-shape draw:style-name="gr6" draw:text-style-name="P10" draw:id="id27" draw:layer="layout" svg:width="5.719cm" svg:height="0.635cm" svg:x="10.841cm" svg:y="8.828cm">
          <text:p text:style-name="P2"><text:span text:style-name="T6">ReadSensor </text:span><text:span text:style-name="T2">(GPS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6" draw:text-style-name="P10" draw:id="id28" draw:layer="layout" svg:width="5.715cm" svg:height="0.635cm" svg:x="10.841cm" svg:y="9.59cm">
          <text:p text:style-name="P2"><text:span text:style-name="T6">ReadSensor </text:span><text:span text:style-name="T2">(modem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frame draw:style-name="gr5" draw:text-style-name="P5" draw:layer="layout" svg:width="2.698cm" svg:height="0.692cm" draw:transform="rotate (1.5707963267946) translate (9.421cm 10.371cm)">
          <draw:text-box>
            <text:p text:style-name="P3"><text:span text:style-name="T3">When clause</text:span></text:p>
          </draw:text-box>
        </draw:frame>
        <draw:connector draw:style-name="gr4" draw:text-style-name="P1" draw:layer="layout" draw:type="curve" draw:line-skew="-0.073cm" svg:x1="15.873cm" svg:y1="8.255cm" svg:x2="17.272cm" svg:y2="9.526cm" draw:start-shape="id25" draw:start-glue-point="7" draw:end-shape="id26" draw:end-glue-point="1" svg:d="m15873 8255c2739 0 2039 1271 1399 1271">
          <text:p text:style-name="P3"/>
        </draw:connector>
        <draw:connector draw:style-name="gr4" draw:text-style-name="P1" draw:layer="layout" draw:type="curve" svg:x1="16.56cm" svg:y1="9.144cm" svg:x2="16.554cm" svg:y2="9.906cm" draw:start-shape="id27" draw:start-glue-point="7" draw:end-shape="id28" draw:end-glue-point="7" svg:d="m16560 9144c750 0 753 762-6 762">
          <text:p text:style-name="P3"/>
        </draw:connector>
        <draw:custom-shape draw:style-name="gr9" draw:text-style-name="P9" draw:layer="layout" svg:width="5.696cm" svg:height="0.635cm" svg:x="10.941cm" svg:y="11.006cm">
          <text:p text:style-name="P2"><text:span text:style-name="T5">ReadSensor </text:span><text:span text:style-name="T3">(temp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9" draw:text-style-name="P9" draw:layer="layout" svg:width="5.715cm" svg:height="0.635cm" svg:x="10.949cm" svg:y="11.816cm">
          <text:p text:style-name="P2"><text:span text:style-name="T5">ReadSensor </text:span><text:span text:style-name="T3">(sal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3" draw:text-style-name="P9" draw:layer="layout" svg:width="5.715cm" svg:height="0.635cm" svg:x="10.213cm" svg:y="12.763cm">
          <text:p text:style-name="P2"><text:span text:style-name="T5">DepthEnvelope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3" draw:text-style-name="P9" draw:layer="layout" svg:width="5.715cm" svg:height="0.635cm" svg:x="10.213cm" svg:y="13.525cm">
          <text:p text:style-name="P2"><text:span text:style-name="T5">YoYo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7" draw:text-style-name="P10" draw:id="id29" draw:layer="layout" svg:width="5.715cm" svg:height="0.635cm" svg:x="10.213cm" svg:y="14.287cm">
          <text:p text:style-name="P2"><text:span text:style-name="T6">Waypoint</text:span><text:span text:style-name="T2"> (#1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9" draw:text-style-name="P10" draw:id="id30" draw:layer="layout" svg:width="5.715cm" svg:height="0.635cm" svg:x="10.24cm" svg:y="15.049cm">
          <text:p text:style-name="P2"><text:span text:style-name="T6">Waypoint</text:span><text:span text:style-name="T2"> (#2)</text:span></text:p>
          <draw:enhanced-geometry svg:viewBox="0 0 21600 21600" draw:mirror-horizontal="false" draw:mirror-vertical="false" draw:glue-points="10800 0 0 10800 10800 21600 21600 10800" draw:type="flowchart-process" draw:enhanced-path="M 0 0 L 21600 0 21600 21600 0 21600 0 0 Z N"/>
        </draw:custom-shape>
        <draw:custom-shape draw:style-name="gr7" draw:text-style-name="P10" draw:id="id31" draw:layer="layout" svg:width="5.715cm" svg:height="0.635cm" svg:x="10.213cm" svg:y="15.811cm">
          <text:p text:style-name="P2"><text:span text:style-name="T6">Waypoint</text:span><text:span text:style-name="T2"> (#3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7" draw:text-style-name="P10" draw:id="id32" draw:layer="layout" svg:width="5.715cm" svg:height="0.635cm" svg:x="10.213cm" svg:y="16.573cm">
          <text:p text:style-name="P2"><text:span text:style-name="T6">Waypoint</text:span><text:span text:style-name="T2"> (#4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frame draw:style-name="gr5" draw:text-style-name="P5" draw:layer="layout" svg:width="2.658cm" svg:height="0.692cm" draw:transform="rotate (1.5707963267946) translate (9.468cm 15.169cm)">
          <draw:text-box>
            <text:p text:style-name="P3"><text:span text:style-name="T3">Repeat = 4</text:span></text:p>
          </draw:text-box>
        </draw:frame>
        <draw:connector draw:style-name="gr4" draw:text-style-name="P1" draw:layer="layout" draw:type="curve" svg:x1="15.926cm" svg:y1="14.603cm" svg:x2="15.953cm" svg:y2="15.365cm" draw:start-shape="id29" draw:start-glue-point="7" draw:end-shape="id30" draw:end-glue-point="7" svg:d="m15926 14603c792 0 778 762 27 762">
          <text:p text:style-name="P3"/>
        </draw:connector>
        <draw:connector draw:style-name="gr4" draw:text-style-name="P1" draw:layer="layout" draw:type="curve" svg:x1="15.953cm" svg:y1="15.365cm" svg:x2="15.926cm" svg:y2="16.127cm" draw:start-shape="id30" draw:start-glue-point="7" draw:end-shape="id31" draw:end-glue-point="7" svg:d="m15953 15365c751 0 765 762-27 762">
          <text:p text:style-name="P3"/>
        </draw:connector>
        <draw:connector draw:style-name="gr4" draw:text-style-name="P1" draw:layer="layout" draw:type="curve" svg:x1="15.926cm" svg:y1="16.127cm" svg:x2="15.926cm" svg:y2="16.889cm" draw:start-shape="id31" draw:start-glue-point="7" draw:end-shape="id32" draw:end-glue-point="7" svg:d="m15926 16127c751 0 751 762 0 762">
          <text:p text:style-name="P3"/>
        </draw:connector>
        <draw:frame draw:style-name="gr10" draw:text-style-name="P6" draw:layer="layout" svg:width="2.036cm" svg:height="42.25cm" draw:transform="rotate (1.5707963267946) translate (-17.526cm 10.525cm)">
          <draw:text-box>
            <text:p text:style-name="P3"><text:span text:style-name="T4">Preemptive</text:span></text:p>
          </draw:text-box>
        </draw:frame>
        <draw:frame draw:style-name="gr5" draw:text-style-name="P6" draw:layer="layout" svg:width="2.255cm" svg:height="0.607cm" draw:transform="rotate (1.5707963267946) translate (10.188cm 12.738cm)">
          <draw:text-box>
            <text:p text:style-name="P3"><text:span text:style-name="T4">When clause</text:span></text:p>
          </draw:text-box>
        </draw:frame>
        <draw:frame draw:style-name="gr5" draw:text-style-name="P9" draw:layer="layout" svg:width="12.192cm" svg:height="2.612cm" svg:x="6.985cm" svg:y="0.508cm">
          <draw:text-box>
            <text:p text:style-name="P2"><text:span text:style-name="T5">State-Configured Layered Control Stack for a Simple Mission to Yoyo Around a Rectangle 4 Times</text:span></text:p>
          </draw:text-box>
        </draw:frame>
        <draw:frame draw:style-name="gr5" draw:text-style-name="P7" draw:layer="layout" svg:width="13.208cm" svg:height="1.038cm" svg:x="7.62cm" svg:y="3.429cm">
          <draw:text-box>
            <text:p text:style-name="P3"><text:span text:style-name="T5">4) Time to surface for GPS and Satcomms</text:span></text:p>
          </draw:text-box>
        </draw:frame>
        <draw:frame draw:style-name="gr5" draw:text-style-name="P7" draw:layer="layout" svg:width="13.208cm" svg:height="1.038cm" svg:x="7.62cm" svg:y="18.029cm">
          <draw:text-box>
            <text:p text:style-name="P3"><text:span text:style-name="T5">Next: on surface for GPS and Satcomms</text:span></text:p>
          </draw:text-box>
        </draw:frame>
        <draw:frame draw:style-name="gr5" draw:text-style-name="P6" draw:layer="layout" svg:width="2.255cm" svg:height="0.607cm" draw:transform="rotate (1.5707963267946) translate (10.19cm 10.54cm)">
          <draw:text-box>
            <text:p text:style-name="P3"><text:span text:style-name="T4">Preemptive</text:span></text:p>
          </draw:text-box>
        </draw:frame>
        <presentation:notes draw:style-name="dp2">
          <draw:page-thumbnail draw:style-name="gr8" draw:layer="layout" svg:width="13.968cm" svg:height="10.476cm" svg:x="3.81cm" svg:y="2.123cm" draw:page-number="4" presentation:class="page"/>
          <draw:frame presentation:style-name="pr1" draw:text-style-name="P11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des_layered_onsurface" draw:style-name="dp1" draw:master-page-name="Default">
        <office:forms form:automatic-focus="false" form:apply-design-mode="false"/>
        <draw:custom-shape draw:style-name="gr2" draw:text-style-name="P1" draw:layer="layout" svg:width="8.636cm" svg:height="6.851cm" svg:x="9.525cm" svg:y="10.613cm">
          <text:p text:style-name="P3"/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6.604cm" svg:height="1.905cm" svg:x="10.16cm" svg:y="10.733cm">
          <text:p text:style-name="P3"/>
          <draw:enhanced-geometry svg:viewBox="0 0 21600 21600" draw:type="rectangle" draw:enhanced-path="M 0 0 L 21600 0 21600 21600 0 21600 0 0 Z N"/>
        </draw:custom-shape>
        <draw:custom-shape draw:style-name="gr1" draw:text-style-name="P1" draw:layer="layout" svg:width="8.636cm" svg:height="2.667cm" svg:x="9.525cm" svg:y="7.812cm">
          <text:p text:style-name="P3"/>
          <draw:enhanced-geometry svg:viewBox="0 0 21600 21600" draw:type="rectangle" draw:enhanced-path="M 0 0 L 21600 0 21600 21600 0 21600 0 0 Z N"/>
        </draw:custom-shape>
        <draw:custom-shape draw:style-name="gr1" draw:text-style-name="P1" draw:id="id34" draw:layer="layout" svg:width="7.112cm" svg:height="1.651cm" svg:x="10.16cm" svg:y="8.701cm">
          <text:p text:style-name="P3"/>
          <draw:enhanced-geometry svg:viewBox="0 0 21600 21600" draw:type="rectangle" draw:enhanced-path="M 0 0 L 21600 0 21600 21600 0 21600 0 0 Z N"/>
        </draw:custom-shape>
        <draw:custom-shape draw:style-name="gr3" draw:text-style-name="P9" draw:layer="layout" svg:width="5.715cm" svg:height="0.635cm" svg:x="9.505cm" svg:y="5.405cm">
          <text:p text:style-name="P2"><text:span text:style-name="T5">AltitudeEnvelope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line draw:style-name="gr4" draw:text-style-name="P1" draw:layer="layout" svg:x1="8.87cm" svg:y1="10.485cm" svg:x2="8.87cm" svg:y2="5.405cm">
          <text:p text:style-name="P3"/>
        </draw:line>
        <draw:frame draw:style-name="gr5" draw:text-style-name="P7" draw:layer="layout" svg:width="5.715cm" svg:height="1.038cm" draw:transform="rotate (1.5707963267946) translate (8.235cm 16.2cm)">
          <draw:text-box>
            <text:p text:style-name="P3"><text:span text:style-name="T5">Increasing Priority</text:span></text:p>
          </draw:text-box>
        </draw:frame>
        <draw:custom-shape draw:style-name="gr3" draw:text-style-name="P9" draw:layer="layout" svg:width="5.715cm" svg:height="0.635cm" svg:x="9.505cm" svg:y="6.167cm">
          <text:p text:style-name="P2"><text:span text:style-name="T5">OffshoreEnvelope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3" draw:text-style-name="P9" draw:layer="layout" svg:width="5.715cm" svg:height="0.635cm" svg:x="9.505cm" svg:y="6.929cm">
          <text:p text:style-name="P2"><text:span text:style-name="T5">DepthEnvelope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7" draw:text-style-name="P10" draw:id="id33" draw:layer="layout" svg:width="5.715cm" svg:height="0.635cm" svg:x="10.16cm" svg:y="7.939cm">
          <text:p text:style-name="P2"><text:span text:style-name="T6">GoToSurface</text:span></text:p>
          <draw:enhanced-geometry svg:viewBox="0 0 21600 21600" draw:mirror-horizontal="false" draw:mirror-vertical="false" draw:glue-points="10800 0 0 10800 10800 21600 21600 10800" draw:type="flowchart-process" draw:enhanced-path="M 0 0 L 21600 0 21600 21600 0 21600 0 0 Z N"/>
        </draw:custom-shape>
        <draw:custom-shape draw:style-name="gr9" draw:text-style-name="P10" draw:id="id35" draw:layer="layout" svg:width="5.719cm" svg:height="0.635cm" svg:x="10.841cm" svg:y="8.828cm">
          <text:p text:style-name="P2"><text:span text:style-name="T6">ReadSensor </text:span><text:span text:style-name="T2">(GPS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6" draw:text-style-name="P10" draw:id="id36" draw:layer="layout" svg:width="5.715cm" svg:height="0.635cm" svg:x="10.841cm" svg:y="9.59cm">
          <text:p text:style-name="P2"><text:span text:style-name="T6">ReadSensor </text:span><text:span text:style-name="T2">(modem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frame draw:style-name="gr5" draw:text-style-name="P5" draw:layer="layout" svg:width="2.698cm" svg:height="0.692cm" draw:transform="rotate (1.5707963267946) translate (9.421cm 10.371cm)">
          <draw:text-box>
            <text:p text:style-name="P3"><text:span text:style-name="T3">When clause</text:span></text:p>
          </draw:text-box>
        </draw:frame>
        <draw:connector draw:style-name="gr4" draw:text-style-name="P1" draw:layer="layout" draw:type="curve" draw:line-skew="-0.073cm" svg:x1="15.873cm" svg:y1="8.255cm" svg:x2="17.272cm" svg:y2="9.526cm" draw:start-shape="id33" draw:start-glue-point="7" draw:end-shape="id34" draw:end-glue-point="1" svg:d="m15873 8255c2739 0 2039 1271 1399 1271">
          <text:p text:style-name="P3"/>
        </draw:connector>
        <draw:connector draw:style-name="gr4" draw:text-style-name="P1" draw:layer="layout" draw:type="curve" svg:x1="16.56cm" svg:y1="9.144cm" svg:x2="16.554cm" svg:y2="9.906cm" draw:start-shape="id35" draw:start-glue-point="7" draw:end-shape="id36" draw:end-glue-point="7" svg:d="m16560 9144c750 0 753 762-6 762">
          <text:p text:style-name="P3"/>
        </draw:connector>
        <draw:custom-shape draw:style-name="gr7" draw:text-style-name="P9" draw:layer="layout" svg:width="5.696cm" svg:height="0.635cm" svg:x="10.941cm" svg:y="11.006cm">
          <text:p text:style-name="P2"><text:span text:style-name="T5">ReadSensor </text:span><text:span text:style-name="T3">(temp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7" draw:text-style-name="P9" draw:layer="layout" svg:width="5.715cm" svg:height="0.635cm" svg:x="10.949cm" svg:y="11.816cm">
          <text:p text:style-name="P2"><text:span text:style-name="T5">ReadSensor </text:span><text:span text:style-name="T3">(sal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11" draw:text-style-name="P9" draw:layer="layout" svg:width="5.715cm" svg:height="0.635cm" svg:x="10.213cm" svg:y="12.763cm">
          <text:p text:style-name="P2"><text:span text:style-name="T5">DepthEnvelope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12" draw:text-style-name="P9" draw:layer="layout" svg:width="5.715cm" svg:height="0.635cm" svg:x="10.213cm" svg:y="13.525cm">
          <text:p text:style-name="P2"><text:span text:style-name="T5">YoYo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7" draw:text-style-name="P10" draw:id="id37" draw:layer="layout" svg:width="5.715cm" svg:height="0.635cm" svg:x="10.213cm" svg:y="14.287cm">
          <text:p text:style-name="P2"><text:span text:style-name="T6">Waypoint</text:span><text:span text:style-name="T2"> (#1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7" draw:text-style-name="P10" draw:id="id38" draw:layer="layout" svg:width="5.715cm" svg:height="0.635cm" svg:x="10.24cm" svg:y="15.049cm">
          <text:p text:style-name="P2"><text:span text:style-name="T6">Waypoint</text:span><text:span text:style-name="T2"> (#2)</text:span></text:p>
          <draw:enhanced-geometry svg:viewBox="0 0 21600 21600" draw:mirror-horizontal="false" draw:mirror-vertical="false" draw:glue-points="10800 0 0 10800 10800 21600 21600 10800" draw:type="flowchart-process" draw:enhanced-path="M 0 0 L 21600 0 21600 21600 0 21600 0 0 Z N"/>
        </draw:custom-shape>
        <draw:custom-shape draw:style-name="gr7" draw:text-style-name="P10" draw:id="id39" draw:layer="layout" svg:width="5.715cm" svg:height="0.635cm" svg:x="10.213cm" svg:y="15.811cm">
          <text:p text:style-name="P2"><text:span text:style-name="T6">Waypoint</text:span><text:span text:style-name="T2"> (#3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custom-shape draw:style-name="gr7" draw:text-style-name="P10" draw:id="id40" draw:layer="layout" svg:width="5.715cm" svg:height="0.635cm" svg:x="10.213cm" svg:y="16.573cm">
          <text:p text:style-name="P2"><text:span text:style-name="T6">Waypoint</text:span><text:span text:style-name="T2"> (#4)</text:span></text:p>
          <draw:enhanced-geometry svg:viewBox="0 0 21600 21600" draw:glue-points="10800 0 0 10800 10800 21600 21600 10800" draw:type="flowchart-process" draw:enhanced-path="M 0 0 L 21600 0 21600 21600 0 21600 0 0 Z N"/>
        </draw:custom-shape>
        <draw:frame draw:style-name="gr5" draw:text-style-name="P5" draw:layer="layout" svg:width="2.658cm" svg:height="0.692cm" draw:transform="rotate (1.5707963267946) translate (9.468cm 15.169cm)">
          <draw:text-box>
            <text:p text:style-name="P3"><text:span text:style-name="T3">Repeat = 4</text:span></text:p>
          </draw:text-box>
        </draw:frame>
        <draw:connector draw:style-name="gr4" draw:text-style-name="P1" draw:layer="layout" draw:type="curve" svg:x1="15.926cm" svg:y1="14.603cm" svg:x2="15.953cm" svg:y2="15.365cm" draw:start-shape="id37" draw:start-glue-point="7" draw:end-shape="id38" draw:end-glue-point="7" svg:d="m15926 14603c792 0 778 762 27 762">
          <text:p text:style-name="P3"/>
        </draw:connector>
        <draw:connector draw:style-name="gr4" draw:text-style-name="P1" draw:layer="layout" draw:type="curve" svg:x1="15.953cm" svg:y1="15.365cm" svg:x2="15.926cm" svg:y2="16.127cm" draw:start-shape="id38" draw:start-glue-point="7" draw:end-shape="id39" draw:end-glue-point="7" svg:d="m15953 15365c751 0 765 762-27 762">
          <text:p text:style-name="P3"/>
        </draw:connector>
        <draw:connector draw:style-name="gr4" draw:text-style-name="P1" draw:layer="layout" draw:type="curve" svg:x1="15.926cm" svg:y1="16.127cm" svg:x2="15.926cm" svg:y2="16.889cm" draw:start-shape="id39" draw:start-glue-point="7" draw:end-shape="id40" draw:end-glue-point="7" svg:d="m15926 16127c751 0 751 762 0 762">
          <text:p text:style-name="P3"/>
        </draw:connector>
        <draw:frame draw:style-name="gr5" draw:text-style-name="P6" draw:layer="layout" svg:width="2.255cm" svg:height="0.607cm" draw:transform="rotate (1.5707963267946) translate (10.188cm 12.738cm)">
          <draw:text-box>
            <text:p text:style-name="P3"><text:span text:style-name="T4">While clause</text:span></text:p>
          </draw:text-box>
        </draw:frame>
        <draw:frame draw:style-name="gr5" draw:text-style-name="P9" draw:layer="layout" svg:width="12.192cm" svg:height="2.612cm" svg:x="6.985cm" svg:y="0.508cm">
          <draw:text-box>
            <text:p text:style-name="P2"><text:span text:style-name="T5">State-Configured Layered Control Stack for a Simple Mission to Yoyo Around a Rectangle 4 Times</text:span></text:p>
          </draw:text-box>
        </draw:frame>
        <draw:frame draw:style-name="gr5" draw:text-style-name="P7" draw:layer="layout" svg:width="13.208cm" svg:height="1.038cm" svg:x="7.62cm" svg:y="3.429cm">
          <draw:text-box>
            <text:p text:style-name="P3"><text:span text:style-name="T5">5) On surface, read GPS</text:span></text:p>
          </draw:text-box>
        </draw:frame>
        <draw:frame draw:style-name="gr5" draw:text-style-name="P6" draw:layer="layout" svg:width="2.255cm" svg:height="0.607cm" draw:transform="rotate (1.5707963267946) translate (10.19cm 10.54cm)">
          <draw:text-box>
            <text:p text:style-name="P3"><text:span text:style-name="T4">Preemptive</text:span></text:p>
          </draw:text-box>
        </draw:frame>
        <draw:frame draw:style-name="gr5" draw:text-style-name="P7" draw:layer="layout" svg:width="13.208cm" svg:height="1.038cm" svg:x="7.62cm" svg:y="18.029cm">
          <draw:text-box>
            <text:p text:style-name="P3"><text:span text:style-name="T5">Next: read Satcomms, waypoint #2, etc...</text:span></text:p>
          </draw:text-box>
        </draw:frame>
        <presentation:notes draw:style-name="dp2">
          <draw:page-thumbnail draw:style-name="gr8" draw:layer="layout" svg:width="13.968cm" svg:height="10.476cm" svg:x="3.81cm" svg:y="2.123cm" draw:page-number="5" presentation:class="page"/>
          <draw:frame presentation:style-name="pr1" draw:text-style-name="P11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6" draw:style-name="dp1" draw:master-page-name="Default">
        <office:forms form:automatic-focus="false" form:apply-design-mode="false"/>
        <draw:custom-shape draw:style-name="gr13" draw:text-style-name="P13" draw:layer="layout" svg:width="8.091cm" svg:height="0.816cm" svg:x="15.431cm" svg:y="4.146cm">
          <text:p text:style-name="P12"><text:span text:style-name="T7">Simulation</text:span></text:p>
          <draw:enhanced-geometry svg:viewBox="0 0 21600 21600" draw:type="rectangle" draw:enhanced-path="M 0 0 L 21600 0 21600 21600 0 21600 0 0 Z N"/>
        </draw:custom-shape>
        <draw:custom-shape draw:style-name="gr14" draw:text-style-name="P13" draw:layer="layout" svg:width="1.31cm" svg:height="0.785cm" svg:x="14.346cm" svg:y="4.406cm">
          <text:p text:style-name="P3"/>
          <draw:enhanced-geometry svg:viewBox="0 0 882 1691" draw:type="non-primitive" draw:enhanced-path="M 0 147  C 49 123 185 2 292 1  C 399 0 554 68 642 140  C 730 212 778 330 817 432  C 856 534 882 612 877 755  C 872 898 848 1144 789 1290  C 731 1436 614 1569 526 1630  C 438 1691 351 1673 263 1655  N"/>
        </draw:custom-shape>
        <draw:custom-shape draw:style-name="gr15" draw:text-style-name="P13" draw:layer="layout" svg:width="5.182cm" svg:height="9.216cm" svg:x="10.474cm" svg:y="4.146cm">
          <text:p text:style-name="P3"/>
          <draw:enhanced-geometry svg:viewBox="0 0 1784 3338" draw:type="non-primitive" draw:enhanced-path="M 589 3208  C 530 3143 340 2977 250 2819  C 160 2661 82 2543 48 2258  C 14 1973 0 1434 48 1106  C 96 778 208 474 336 290  C 464 106 640 4 816 2  C 992 0 1246 135 1390 277  C 1534 419 1614 651 1678 853  C 1742 1055 1784 1208 1776 1490  C 1768 1772 1728 2258 1632 2546  C 1536 2834 1344 3098 1200 3218  C 1056 3338 912 3302 768 3266  N"/>
        </draw:custom-shape>
        <draw:custom-shape draw:style-name="gr13" draw:text-style-name="P13" draw:layer="layout" svg:width="8.048cm" svg:height="0.82cm" svg:x="16.93cm" svg:y="7.886cm">
          <text:p text:style-name="P12"><text:span text:style-name="T7">Continuous Built-In Test</text:span></text:p>
          <draw:enhanced-geometry svg:viewBox="0 0 21600 21600" draw:type="rectangle" draw:enhanced-path="M 0 0 L 21600 0 21600 21600 0 21600 0 0 Z N"/>
        </draw:custom-shape>
        <draw:custom-shape draw:style-name="gr13" draw:text-style-name="P13" draw:layer="layout" svg:width="8.374cm" svg:height="0.816cm" svg:x="16.392cm" svg:y="5.35cm">
          <text:p text:style-name="P12"><text:span text:style-name="T7">Sensor Readers</text:span></text:p>
          <draw:enhanced-geometry svg:viewBox="0 0 21600 21600" draw:type="rectangle" draw:enhanced-path="M 0 0 L 21600 0 21600 21600 0 21600 0 0 Z N"/>
        </draw:custom-shape>
        <draw:custom-shape draw:style-name="gr13" draw:text-style-name="P13" draw:layer="layout" svg:width="8.092cm" svg:height="0.815cm" svg:x="16.674cm" svg:y="9.231cm">
          <text:p text:style-name="P12"><text:span text:style-name="T7">Guidance (Mission, Behaviors)</text:span></text:p>
          <draw:enhanced-geometry svg:viewBox="0 0 21600 21600" draw:type="rectangle" draw:enhanced-path="M 0 0 L 21600 0 21600 21600 0 21600 0 0 Z N"/>
        </draw:custom-shape>
        <draw:custom-shape draw:style-name="gr13" draw:text-style-name="P13" draw:layer="layout" svg:width="8.066cm" svg:height="0.745cm" svg:x="16.277cm" svg:y="10.426cm">
          <text:p text:style-name="P12"><text:span text:style-name="T7">Control (Dynamic )</text:span></text:p>
          <draw:enhanced-geometry svg:viewBox="0 0 21600 21600" draw:type="rectangle" draw:enhanced-path="M 0 0 L 21600 0 21600 21600 0 21600 0 0 Z N"/>
        </draw:custom-shape>
        <draw:custom-shape draw:style-name="gr16" draw:text-style-name="P15" draw:layer="layout" svg:width="4.476cm" svg:height="1.613cm" draw:transform="rotate (1.18630029258032) translate (8.472cm 7.636cm)">
          <text:p text:style-name="P14"><text:span text:style-name="T8"><text:s/></text:span><text:span text:style-name="T8">Supervisor Thread</text:span></text:p>
          <draw:enhanced-geometry svg:viewBox="0 0 21600 21600" draw:type="mso-spt202" draw:enhanced-path="M 0 0 L 21600 0 21600 21600 0 21600 0 0 Z N"/>
        </draw:custom-shape>
        <draw:custom-shape draw:style-name="gr13" draw:text-style-name="P13" draw:layer="layout" svg:width="8.246cm" svg:height="0.75cm" svg:x="15.885cm" svg:y="11.616cm">
          <text:p text:style-name="P12"><text:span text:style-name="T7">Actuators</text:span></text:p>
          <draw:enhanced-geometry svg:viewBox="0 0 21600 21600" draw:type="rectangle" draw:enhanced-path="M 0 0 L 21600 0 21600 21600 0 21600 0 0 Z N"/>
        </draw:custom-shape>
        <draw:custom-shape draw:style-name="gr13" draw:text-style-name="P13" draw:layer="layout" svg:width="7.828cm" svg:height="0.745cm" svg:x="15.201cm" svg:y="12.851cm">
          <text:p text:style-name="P12"><text:span text:style-name="T7">Log Writing</text:span></text:p>
          <draw:enhanced-geometry svg:viewBox="0 0 21600 21600" draw:type="rectangle" draw:enhanced-path="M 0 0 L 21600 0 21600 21600 0 21600 0 0 Z N"/>
        </draw:custom-shape>
        <draw:custom-shape draw:style-name="gr13" draw:text-style-name="P13" draw:layer="layout" svg:width="1.963cm" svg:height="1.345cm" svg:x="10.262cm" svg:y="10.911cm">
          <text:p text:style-name="P12"><text:span text:style-name="T7">Rest</text:span></text:p>
          <draw:enhanced-geometry svg:viewBox="0 0 21600 21600" draw:type="rectangle" draw:enhanced-path="M 0 0 L 21600 0 21600 21600 0 21600 0 0 Z N"/>
        </draw:custom-shape>
        <draw:custom-shape draw:style-name="gr13" draw:text-style-name="P13" draw:layer="layout" svg:width="8.229cm" svg:height="0.816cm" svg:x="16.749cm" svg:y="6.545cm">
          <text:p text:style-name="P12"><text:span text:style-name="T7">Derivation (e.g. Navigation)</text:span></text:p>
          <draw:enhanced-geometry svg:viewBox="0 0 21600 21600" draw:type="rectangle" draw:enhanced-path="M 0 0 L 21600 0 21600 21600 0 21600 0 0 Z N"/>
        </draw:custom-shape>
        <draw:custom-shape draw:style-name="gr17" draw:text-style-name="P13" draw:layer="layout" svg:width="1.698cm" svg:height="2.54cm" svg:x="12.626cm" svg:y="7.356cm">
          <text:p text:style-name="P3"/>
          <draw:enhanced-geometry svg:viewBox="0 0 21600 21600" draw:type="rectangle" draw:enhanced-path="M 0 0 L 21600 0 21600 21600 0 21600 0 0 Z N"/>
        </draw:custom-shape>
        <draw:custom-shape draw:style-name="gr18" draw:text-style-name="P16" draw:layer="layout" svg:width="1.848cm" svg:height="1.613cm" draw:transform="rotate (1.5707963267946) translate (12.732cm 9.618cm)">
          <text:p text:style-name="P12"><text:span text:style-name="T9">Data</text:span><text:span text:style-name="T9"><text:line-break/></text:span><text:span text:style-name="T9">Slate</text:span></text:p>
          <draw:enhanced-geometry svg:viewBox="0 0 21600 21600" draw:type="mso-spt202" draw:enhanced-path="M 0 0 L 21600 0 21600 21600 0 21600 0 0 Z N"/>
        </draw:custom-shape>
        <draw:custom-shape draw:style-name="gr19" draw:text-style-name="P13" draw:layer="layout" svg:width="4.123cm" svg:height="9.216cm" svg:x="3.524cm" svg:y="4.146cm">
          <text:p text:style-name="P3"/>
          <draw:enhanced-geometry svg:viewBox="0 0 1784 3338" draw:type="non-primitive" draw:enhanced-path="M 589 3208  C 530 3143 340 2977 250 2819  C 160 2661 82 2543 48 2258  C 14 1973 0 1434 48 1106  C 96 778 208 474 336 290  C 464 106 640 4 816 2  C 992 0 1246 135 1390 277  C 1534 419 1614 651 1678 853  C 1742 1055 1784 1208 1776 1490  C 1768 1772 1728 2258 1632 2546  C 1536 2834 1344 3098 1200 3218  C 1056 3338 912 3302 768 3266  N"/>
        </draw:custom-shape>
        <draw:custom-shape draw:style-name="gr20" draw:text-style-name="P13" draw:layer="layout" svg:width="4.119cm" svg:height="5.495cm" svg:x="2.153cm" svg:y="5.451cm">
          <text:p text:style-name="P3"/>
          <draw:enhanced-geometry svg:viewBox="0 0 1784 3338" draw:type="non-primitive" draw:enhanced-path="M 589 3208  C 530 3143 340 2977 250 2819  C 160 2661 82 2543 48 2258  C 14 1973 0 1434 48 1106  C 96 778 208 474 336 290  C 464 106 640 4 816 2  C 992 0 1246 135 1390 277  C 1534 419 1614 651 1678 853  C 1742 1055 1784 1208 1776 1490  C 1768 1772 1728 2258 1632 2546  C 1536 2834 1344 3098 1200 3218  C 1056 3338 912 3302 768 3266  N"/>
        </draw:custom-shape>
        <draw:custom-shape draw:style-name="gr13" draw:text-style-name="P13" draw:layer="layout" svg:width="2.748cm" svg:height="0.785cm" svg:x="4.212cm" svg:y="7.806cm">
          <text:p text:style-name="P17"><text:span text:style-name="T10">Async. #1</text:span></text:p>
          <draw:enhanced-geometry svg:viewBox="0 0 21600 21600" draw:type="rectangle" draw:enhanced-path="M 0 0 L 21600 0 21600 21600 0 21600 0 0 Z N"/>
        </draw:custom-shape>
        <draw:custom-shape draw:style-name="gr13" draw:text-style-name="P13" draw:layer="layout" svg:width="2.747cm" svg:height="0.785cm" svg:x="6.501cm" svg:y="10.161cm">
          <text:p text:style-name="P17"><text:span text:style-name="T10">Async. #2</text:span></text:p>
          <draw:enhanced-geometry svg:viewBox="0 0 21600 21600" draw:type="rectangle" draw:enhanced-path="M 0 0 L 21600 0 21600 21600 0 21600 0 0 Z N"/>
        </draw:custom-shape>
        <draw:custom-shape draw:style-name="gr21" draw:text-style-name="P19" draw:layer="layout" svg:width="5.781cm" svg:height="1.613cm" draw:transform="rotate (1.11212379937058) translate (-0.265cm 8.472cm)">
          <text:p text:style-name="P18"><text:span text:style-name="T7">Asynchronous Threads (if needed)</text:span></text:p>
          <draw:enhanced-geometry svg:viewBox="0 0 21600 21600" draw:type="mso-spt202" draw:enhanced-path="M 0 0 L 21600 0 21600 21600 0 21600 0 0 Z N"/>
        </draw:custom-shape>
        <draw:line draw:style-name="gr22" draw:text-style-name="P20" draw:layer="layout" svg:x1="12.454cm" svg:y1="7.806cm" svg:x2="6.96cm" svg:y2="8.071cm">
          <text:p text:style-name="P3"/>
        </draw:line>
        <draw:line draw:style-name="gr23" draw:text-style-name="P20" draw:layer="layout" svg:x1="12.48cm" svg:y1="8.617cm" svg:x2="9.274cm" svg:y2="10.452cm">
          <text:p text:style-name="P3"/>
        </draw:line>
        <draw:custom-shape draw:style-name="gr14" draw:text-style-name="P13" draw:layer="layout" svg:width="1.31cm" svg:height="0.785cm" svg:x="15.201cm" svg:y="5.716cm">
          <text:p text:style-name="P3"/>
          <draw:enhanced-geometry svg:viewBox="0 0 882 1691" draw:type="non-primitive" draw:enhanced-path="M 0 147  C 49 123 185 2 292 1  C 399 0 554 68 642 140  C 730 212 778 330 817 432  C 856 534 882 612 877 755  C 872 898 848 1144 789 1290  C 731 1436 614 1569 526 1630  C 438 1691 351 1673 263 1655  N"/>
        </draw:custom-shape>
        <draw:custom-shape draw:style-name="gr14" draw:text-style-name="P13" draw:layer="layout" svg:width="1.31cm" svg:height="0.785cm" svg:x="15.492cm" svg:y="7.021cm">
          <text:p text:style-name="P3"/>
          <draw:enhanced-geometry svg:viewBox="0 0 882 1691" draw:type="non-primitive" draw:enhanced-path="M 0 147  C 49 123 185 2 292 1  C 399 0 554 68 642 140  C 730 212 778 330 817 432  C 856 534 882 612 877 755  C 872 898 848 1144 789 1290  C 731 1436 614 1569 526 1630  C 438 1691 351 1673 263 1655  N"/>
        </draw:custom-shape>
        <draw:custom-shape draw:style-name="gr14" draw:text-style-name="P13" draw:layer="layout" svg:width="1.31cm" svg:height="0.785cm" draw:transform="rotate (-0.165457213090219) translate (15.769cm 8.012cm)">
          <text:p text:style-name="P3"/>
          <draw:enhanced-geometry svg:viewBox="0 0 882 1691" draw:type="non-primitive" draw:enhanced-path="M 0 147  C 49 123 185 2 292 1  C 399 0 554 68 642 140  C 730 212 778 330 817 432  C 856 534 882 612 877 755  C 872 898 848 1144 789 1290  C 731 1436 614 1569 526 1630  C 438 1691 351 1673 263 1655  N"/>
        </draw:custom-shape>
        <draw:custom-shape draw:style-name="gr14" draw:text-style-name="P13" draw:layer="layout" svg:width="1.31cm" svg:height="0.785cm" draw:transform="rotate (-0.322536845769678) translate (15.65cm 8.929cm)">
          <text:p text:style-name="P3"/>
          <draw:enhanced-geometry svg:viewBox="0 0 882 1691" draw:type="non-primitive" draw:enhanced-path="M 0 147  C 49 123 185 2 292 1  C 399 0 554 68 642 140  C 730 212 778 330 817 432  C 856 534 882 612 877 755  C 872 898 848 1144 789 1290  C 731 1436 614 1569 526 1630  C 438 1691 351 1673 263 1655  N"/>
        </draw:custom-shape>
        <draw:custom-shape draw:style-name="gr14" draw:text-style-name="P13" draw:layer="layout" svg:width="1.31cm" svg:height="0.785cm" draw:transform="rotate (-0.322536845769678) translate (15.359cm 10.239cm)">
          <text:p text:style-name="P3"/>
          <draw:enhanced-geometry svg:viewBox="0 0 882 1691" draw:type="non-primitive" draw:enhanced-path="M 0 147  C 49 123 185 2 292 1  C 399 0 554 68 642 140  C 730 212 778 330 817 432  C 856 534 882 612 877 755  C 872 898 848 1144 789 1290  C 731 1436 614 1569 526 1630  C 438 1691 351 1673 263 1655  N"/>
        </draw:custom-shape>
        <draw:custom-shape draw:style-name="gr14" draw:text-style-name="P13" draw:layer="layout" svg:width="1.142cm" svg:height="0.785cm" draw:transform="rotate (-0.487994058858709) translate (15.231cm 11.46cm)">
          <text:p text:style-name="P3"/>
          <draw:enhanced-geometry svg:viewBox="0 0 882 1691" draw:type="non-primitive" draw:enhanced-path="M 0 147  C 49 123 185 2 292 1  C 399 0 554 68 642 140  C 730 212 778 330 817 432  C 856 534 882 612 877 755  C 872 898 848 1144 789 1290  C 731 1436 614 1569 526 1630  C 438 1691 351 1673 263 1655  N"/>
        </draw:custom-shape>
        <draw:custom-shape draw:style-name="gr14" draw:text-style-name="P13" draw:layer="layout" svg:width="1.147cm" svg:height="0.785cm" draw:transform="rotate (-0.487994058858709) translate (14.535cm 12.293cm)">
          <text:p text:style-name="P3"/>
          <draw:enhanced-geometry svg:viewBox="0 0 882 1691" draw:type="non-primitive" draw:enhanced-path="M 0 147  C 49 123 185 2 292 1  C 399 0 554 68 642 140  C 730 212 778 330 817 432  C 856 534 882 612 877 755  C 872 898 848 1144 789 1290  C 731 1436 614 1569 526 1630  C 438 1691 351 1673 263 1655  N"/>
        </draw:custom-shape>
        <draw:line draw:style-name="gr24" draw:text-style-name="P20" draw:layer="layout" svg:x1="15.431cm" svg:y1="4.406cm" svg:x2="13.799cm" svg:y2="7.184cm">
          <text:p text:style-name="P3"/>
        </draw:line>
        <draw:line draw:style-name="gr25" draw:text-style-name="P20" draw:layer="layout" svg:x1="16.113cm" svg:y1="5.716cm" svg:x2="14.482cm" svg:y2="7.577cm">
          <text:p text:style-name="P3"/>
        </draw:line>
        <draw:line draw:style-name="gr26" draw:text-style-name="P20" draw:layer="layout" svg:x1="16.41cm" svg:y1="6.99cm" svg:x2="14.43cm" svg:y2="8.084cm">
          <text:p text:style-name="P3"/>
        </draw:line>
        <draw:line draw:style-name="gr27" draw:text-style-name="P20" draw:layer="layout" svg:x1="14.288cm" svg:y1="10.116cm" svg:x2="15.783cm" svg:y2="11.938cm">
          <text:p text:style-name="P3"/>
        </draw:line>
        <draw:line draw:style-name="gr28" draw:text-style-name="P20" draw:layer="layout" svg:x1="16.802cm" svg:y1="8.185cm" svg:x2="14.478cm" svg:y2="8.631cm">
          <text:p text:style-name="P3"/>
        </draw:line>
        <draw:line draw:style-name="gr29" draw:text-style-name="P20" draw:layer="layout" svg:x1="16.537cm" svg:y1="9.375cm" svg:x2="14.531cm" svg:y2="8.978cm">
          <text:p text:style-name="P3"/>
        </draw:line>
        <draw:line draw:style-name="gr30" draw:text-style-name="P20" draw:layer="layout" svg:x1="14.535cm" svg:y1="9.517cm" svg:x2="16.175cm" svg:y2="10.743cm">
          <text:p text:style-name="P3"/>
        </draw:line>
        <draw:line draw:style-name="gr31" draw:text-style-name="P20" draw:layer="layout" svg:x1="13.746cm" svg:y1="10.148cm" svg:x2="14.976cm" svg:y2="12.851cm">
          <text:p text:style-name="P3"/>
        </draw:line>
        <presentation:notes draw:style-name="dp2">
          <draw:page-thumbnail draw:style-name="gr8" draw:layer="layout" svg:width="13.968cm" svg:height="10.476cm" svg:x="3.81cm" svg:y="2.123cm" draw:page-number="6" presentation:class="page"/>
          <draw:frame presentation:style-name="pr2" draw:layer="layout" svg:width="17.271cm" svg:height="12.32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office:version="1.1">
  <office:styles>
    <draw:marker draw:name="_35_" draw:display-name="5" svg:viewBox="0 0 1 1" svg:d=""/>
    <draw:marker draw:name="Arrow" svg:viewBox="0 0 20 30" svg:d="m10 0-10 30h20z"/>
    <draw:marker draw:name="Arrowheads_20_10" draw:display-name="Arrowheads 10" svg:viewBox="0 0 795 795" svg:d="m398 0 397 795h-795z"/>
    <draw:marker draw:name="Arrowheads_20_11" draw:display-name="Arrowheads 11" svg:viewBox="0 0 210 210" svg:d="m105 0 105 210h-210z"/>
    <draw:marker draw:name="Arrowheads_20_12" draw:display-name="Arrowheads 12" svg:viewBox="0 0 210 210" svg:d="m105 0 105 210h-210z"/>
    <draw:marker draw:name="Arrowheads_20_13" draw:display-name="Arrowheads 13" svg:viewBox="0 0 210 210" svg:d="m105 0 105 210h-210z"/>
    <draw:marker draw:name="Arrowheads_20_14" draw:display-name="Arrowheads 14" svg:viewBox="0 0 210 210" svg:d="m105 0 105 210h-210z"/>
    <draw:marker draw:name="Arrowheads_20_15" draw:display-name="Arrowheads 15" svg:viewBox="0 0 210 210" svg:d="m105 0 105 210h-210z"/>
    <draw:marker draw:name="Arrowheads_20_16" draw:display-name="Arrowheads 16" svg:viewBox="0 0 210 210" svg:d="m105 0 105 210h-210z"/>
    <draw:marker draw:name="Arrowheads_20_17" draw:display-name="Arrowheads 17" svg:viewBox="0 0 210 210" svg:d="m105 0 105 210h-210z"/>
    <draw:marker draw:name="Arrowheads_20_18" draw:display-name="Arrowheads 18" svg:viewBox="0 0 210 210" svg:d="m105 0 105 210h-210z"/>
    <draw:marker draw:name="Arrowheads_20_19" draw:display-name="Arrowheads 19" svg:viewBox="0 0 210 210" svg:d="m105 0 105 210h-210z"/>
    <draw:marker draw:name="Arrowheads_20_20" draw:display-name="Arrowheads 20" svg:viewBox="0 0 210 210" svg:d="m105 0 105 210h-210z"/>
    <draw:marker draw:name="Arrowheads_20_21" draw:display-name="Arrowheads 21" svg:viewBox="0 0 210 210" svg:d="m105 0 105 210h-210z"/>
    <draw:marker draw:name="Arrowheads_20_22" draw:display-name="Arrowheads 22" svg:viewBox="0 0 210 210" svg:d="m105 0 105 210h-210z"/>
    <draw:marker draw:name="Arrowheads_20_23" draw:display-name="Arrowheads 23" svg:viewBox="0 0 210 210" svg:d="m105 0 105 210h-210z"/>
    <draw:marker draw:name="Arrowheads_20_24" draw:display-name="Arrowheads 24" svg:viewBox="0 0 210 210" svg:d="m105 0 105 210h-210z"/>
    <draw:marker draw:name="Arrowheads_20_25" draw:display-name="Arrowheads 25" svg:viewBox="0 0 210 210" svg:d="m105 0 105 210h-210z"/>
    <draw:marker draw:name="Arrowheads_20_26" draw:display-name="Arrowheads 26" svg:viewBox="0 0 210 210" svg:d="m105 0 105 210h-210z"/>
    <draw:marker draw:name="Arrowheads_20_27" draw:display-name="Arrowheads 27" svg:viewBox="0 0 210 210" svg:d="m105 0 105 210h-210z"/>
    <draw:marker draw:name="Arrowheads_20_28" draw:display-name="Arrowheads 28" svg:viewBox="0 0 210 210" svg:d="m105 0 105 210h-210z"/>
    <draw:marker draw:name="Arrowheads_20_29" draw:display-name="Arrowheads 29" svg:viewBox="0 0 210 210" svg:d="m105 0 105 210h-210z"/>
    <draw:marker draw:name="Arrowheads_20_8" draw:display-name="Arrowheads 8" svg:viewBox="0 0 795 795" svg:d="m398 0 397 795h-795z"/>
    <draw:marker draw:name="Arrowheads_20_9" draw:display-name="Arrowheads 9" svg:viewBox="0 0 795 795" svg:d="m398 0 397 795h-795z"/>
    <draw:marker draw:name="msArrowEnd_20_9" draw:display-name="msArrowEnd 9" svg:viewBox="0 0 395 395" svg:d="m198 0 197 395h-395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24pt" fo:language="en" fo:country="US" style:font-family-asian="'DejaVu Sans'" style:font-family-generic-asian="system" style:font-pitch-asian="variable" style:font-size-asian="24pt" style:language-asian="zxx" style:country-asian="none" style:font-family-complex="'DejaVu Sans'" style:font-family-generic-complex="system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text:enable-numbering="false" fo:text-indent="0cm"/>
      <style:text-properties style:use-window-font-color="true" style:text-outline="false" style:text-line-through-style="none" fo:font-family="'Nimbus Sans L'" style:font-family-generic="roman" style:font-pitch="variable" fo:font-size="18pt" fo:font-style="normal" fo:text-shadow="none" style:text-underline-style="none" fo:font-weight="normal" style:letter-kerning="true" style:font-family-asian="'DejaVu Sans'" style:font-family-generic-asian="system" style:font-pitch-asian="variable" style:font-size-asian="18pt" style:font-style-asian="normal" style:font-weight-asian="normal" style:font-family-complex="'DejaVu Sans'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0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text:enable-numbering="false"/>
      <style:text-properties style:use-window-font-color="true" style:text-outline="false" style:text-line-through-style="none" fo:font-family="'Nimbus Sans L'" style:font-family-generic="roman" style:font-pitch="variable" fo:font-size="44pt" fo:font-style="normal" fo:text-shadow="none" style:text-underline-style="none" fo:font-weight="normal" style:letter-kerning="true" style:font-family-asian="'DejaVu Sans'" style:font-family-generic-asian="system" style:font-pitch-asian="variable" style:font-size-asian="44pt" style:font-style-asian="normal" style:font-weight-asian="normal" style:font-family-complex="'DejaVu Sans'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text:enable-numbering="false" fo:text-indent="-0.6cm"/>
      <style:text-properties style:use-window-font-color="true" style:text-outline="false" style:text-line-through-style="none" fo:font-family="'Nimbus Sans L'" style:font-family-generic="roman" style:font-pitch="variable" fo:font-size="32pt" fo:font-style="normal" fo:text-shadow="none" style:text-underline-style="none" fo:font-weight="normal" style:letter-kerning="true" style:font-family-asian="'DejaVu Sans'" style:font-family-generic-asian="system" style:font-pitch-asian="variable" style:font-size-asian="32pt" style:font-style-asian="normal" style:font-weight-asian="normal" style:font-family-complex="'DejaVu Sans'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Default-notes" style:family="presentation">
      <style:graphic-properties draw:stroke="none" draw:fill="none">
        <text:list-style style:name="Default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text:enable-numbering="false" fo:text-indent="-0.6cm"/>
      <style:text-properties style:use-window-font-color="true" style:text-outline="false" style:text-line-through-style="none" fo:font-family="'Nimbus Sans L'" style:font-family-generic="roman" style:font-pitch="variable" fo:font-size="20pt" fo:font-style="normal" fo:text-shadow="none" style:text-underline-style="none" fo:font-weight="normal" style:letter-kerning="true" style:font-family-asian="'DejaVu Sans'" style:font-family-generic-asian="system" style:font-pitch-asian="variable" style:font-size-asian="20pt" style:font-style-asian="normal" style:font-weight-asian="normal" style:font-family-complex="'DejaVu Sans'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Default-outline1" style:family="presentation">
      <style:graphic-properties draw:stroke="none" draw:fill="non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6cm" text:min-label-width="0.8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1.2cm" fo:margin-right="0cm" fo:margin-top="0cm" fo:margin-bottom="0.5cm" text:enable-numbering="true" fo:text-indent="-0.9cm"/>
      <style:text-properties style:use-window-font-color="true" style:text-outline="false" style:text-line-through-style="none" fo:font-family="'Nimbus Sans L'" style:font-family-generic="roman" style:font-pitch="variable" fo:font-size="32pt" fo:font-style="normal" fo:text-shadow="none" style:text-underline-style="none" fo:font-weight="normal" style:letter-kerning="true" style:font-family-asian="'DejaVu Sans'" style:font-family-generic-asian="system" style:font-pitch-asian="variable" style:font-size-asian="32pt" style:font-style-asian="normal" style:font-weight-asian="normal" style:font-family-complex="'DejaVu Sans'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Default-outline2" style:family="presentation" style:parent-style-name="Default-outline1">
      <style:paragraph-properties fo:margin-left="2.4cm" fo:margin-right="0cm" fo:margin-top="0cm" fo:margin-bottom="0.4cm" fo:text-indent="-0.8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left="3.6cm" fo:margin-right="0cm" fo:margin-top="0cm" fo:margin-bottom="0.3cm" fo:text-indent="-0.6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left="4.8cm" fo:margin-right="0cm" fo:margin-top="0cm" fo:margin-bottom="0.2cm" fo:text-indent="-0.6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left="6cm" fo:margin-right="0cm" fo:margin-top="0cm" fo:margin-bottom="0.1cm" fo:text-indent="-0.6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left="7.2cm" fo:margin-right="0cm" fo:margin-top="0cm" fo:margin-bottom="0.1cm" fo:text-indent="-0.6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left="8.4cm" fo:margin-right="0cm" fo:margin-top="0cm" fo:margin-bottom="0.1cm" fo:text-indent="-0.6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left="9.6cm" fo:margin-right="0cm" fo:margin-top="0cm" fo:margin-bottom="0.1cm" fo:text-indent="-0.6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left="10.8cm" fo:margin-right="0cm" fo:margin-top="0cm" fo:margin-bottom="0.1cm" fo:text-indent="-0.6cm"/>
      <style:text-properties fo:font-size="20pt" style:font-size-asian="20pt" style:font-size-complex="20pt"/>
    </style:style>
    <style:presentation-page-layout style:name="AL0T26">
      <presentation:placeholder presentation:object="handout" svg:x="2.057cm" svg:y="1.743cm" svg:width="6.103cm" svg:height="-0.233cm"/>
      <presentation:placeholder presentation:object="handout" svg:x="10.96cm" svg:y="1.743cm" svg:width="6.103cm" svg:height="-0.233cm"/>
      <presentation:placeholder presentation:object="handout" svg:x="19.863cm" svg:y="1.743cm" svg:width="6.103cm" svg:height="-0.233cm"/>
      <presentation:placeholder presentation:object="handout" svg:x="2.057cm" svg:y="3.612cm" svg:width="6.103cm" svg:height="-0.233cm"/>
      <presentation:placeholder presentation:object="handout" svg:x="10.96cm" svg:y="3.612cm" svg:width="6.103cm" svg:height="-0.233cm"/>
      <presentation:placeholder presentation:object="handout" svg:x="19.863cm" svg:y="3.612cm" svg:width="6.103cm" svg:height="-0.233cm"/>
      <presentation:placeholder presentation:object="handout" svg:x="2.057cm" svg:y="5.481cm" svg:width="6.103cm" svg:height="-0.233cm"/>
      <presentation:placeholder presentation:object="handout" svg:x="10.96cm" svg:y="5.481cm" svg:width="6.103cm" svg:height="-0.233cm"/>
      <presentation:placeholder presentation:object="handout" svg:x="19.863cm" svg:y="5.481cm" svg:width="6.103cm" svg:height="-0.233cm"/>
    </style:presentation-page-layout>
  </office:styles>
  <office:automatic-styles>
    <style:page-layout style:name="PM0">
      <style:page-layout-properties fo:margin-top="0cm" fo:margin-bottom="0cm" fo:margin-left="0cm" fo:margin-right="0cm" fo:page-width="27.94cm" fo:page-height="21.59cm" style:print-orientation="landscape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.59cm" fo:page-height="27.94cm" style:print-orientation="portrait"/>
    </style:page-layout>
    <style:style style:name="dp1" style:family="drawing-page">
      <style:drawing-page-properties draw:background-size="border" draw:fill="non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fill-color="#ffffff" draw:auto-grow-height="false" fo:min-height="1.079cm"/>
    </style:style>
    <style:style style:name="gr2" style:family="graphic" style:parent-style-name="standard">
      <style:graphic-properties draw:stroke="none" draw:fill="none" draw:fill-color="#ffffff" draw:textarea-vertical-align="bottom" draw:auto-grow-height="false" fo:min-height="1.079cm"/>
    </style:style>
    <style:style style:name="pr1" style:family="presentation" style:parent-style-name="Default-backgroundobjects">
      <style:graphic-properties draw:stroke="none" draw:fill="none" draw:fill-color="#ffffff" draw:auto-grow-height="false" fo:min-height="1.449cm"/>
    </style:style>
    <style:style style:name="pr2" style:family="presentation" style:parent-style-name="Default-backgroundobjects">
      <style:graphic-properties draw:stroke="none" draw:fill="none" draw:fill-color="#ffffff" draw:auto-grow-height="false" fo:min-height="1.397cm"/>
    </style:style>
    <style:style style:name="pr3" style:family="presentation" style:parent-style-name="Default-backgroundobjects">
      <style:graphic-properties draw:stroke="none" draw:fill="none" draw:fill-color="#ffffff" draw:textarea-vertical-align="bottom" draw:auto-grow-height="false" fo:min-height="1.397cm"/>
    </style:style>
    <style:style style:name="P1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P2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P3" style:family="paragraph">
      <style:paragraph-properties fo:margin-left="0cm" fo:margin-right="0cm" fo:text-align="center" fo:text-indent="0cm"/>
      <style:text-properties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dp2">
      <draw:frame draw:style-name="gr1" draw:text-style-name="P1" draw:layer="backgroundobjects" svg:width="12.124cm" svg:height="1.078cm" svg:x="0cm" svg:y="0cm" presentation:class="header">
        <draw:text-box>
          <text:p text:style-name="P1"><text:span text:style-name="T1"><presentation:header/></text:span></text:p>
        </draw:text-box>
      </draw:frame>
      <draw:frame draw:style-name="gr1" draw:text-style-name="P2" draw:layer="backgroundobjects" svg:width="12.124cm" svg:height="1.078cm" svg:x="15.815cm" svg:y="0cm" presentation:class="date-time">
        <draw:text-box>
          <text:p text:style-name="P2"><text:span text:style-name="T1"><presentation:date-time/></text:span></text:p>
        </draw:text-box>
      </draw:frame>
      <draw:frame draw:style-name="gr2" draw:text-style-name="P1" draw:layer="backgroundobjects" svg:width="12.124cm" svg:height="1.078cm" svg:x="0cm" svg:y="20.511cm" presentation:class="footer">
        <draw:text-box>
          <text:p text:style-name="P1"><text:span text:style-name="T1"><presentation:footer/></text:span></text:p>
        </draw:text-box>
      </draw:frame>
      <draw:frame draw:style-name="gr2" draw:text-style-name="P2" draw:layer="backgroundobjects" svg:width="12.124cm" svg:height="1.078cm" svg:x="15.815cm" svg:y="20.511cm" presentation:class="page-number">
        <draw:text-box>
          <text:p text:style-name="P2"><text:span text:style-name="T1"><text:page-number>&lt;number&gt;</text:page-number></text:span></text:p>
        </draw:text-box>
      </draw:frame>
      <draw:page-thumbnail draw:layer="backgroundobjects" svg:width="5.586cm" svg:height="4.189cm" svg:x="2.794cm" svg:y="4.327cm" draw:page-number="1"/>
      <draw:page-thumbnail draw:layer="backgroundobjects" svg:width="5.586cm" svg:height="4.189cm" svg:x="11.176cm" svg:y="4.327cm"/>
      <draw:page-thumbnail draw:layer="backgroundobjects" svg:width="5.586cm" svg:height="4.189cm" svg:x="19.558cm" svg:y="4.327cm"/>
      <draw:page-thumbnail draw:layer="backgroundobjects" svg:width="5.586cm" svg:height="4.189cm" svg:x="2.794cm" svg:y="13.071cm"/>
      <draw:page-thumbnail draw:layer="backgroundobjects" svg:width="5.586cm" svg:height="4.189cm" svg:x="11.176cm" svg:y="13.071cm"/>
      <draw:page-thumbnail draw:layer="backgroundobjects" svg:width="5.586cm" svg:height="4.189cm" svg:x="19.558cm" svg:y="13.071cm"/>
    </style:handout-master>
    <style:master-page style:name="Default" style:page-layout-name="PM1" draw:style-name="dp1">
      <draw:frame presentation:style-name="Default-title" draw:layer="backgroundobjects" svg:width="25.199cm" svg:height="3.506cm" svg:x="1.4cm" svg:y="0.837cm" presentation:class="title" presentation:placeholder="true">
        <draw:text-box/>
      </draw:frame>
      <draw:frame presentation:style-name="Default-outline1" draw:layer="backgroundobjects" svg:width="25.199cm" svg:height="13.859cm" svg:x="1.4cm" svg:y="4.914cm" presentation:class="outline" presentation:placeholder="true">
        <draw:text-box/>
      </draw:frame>
      <draw:frame presentation:style-name="pr1" draw:text-style-name="P1" draw:layer="backgroundobjects" svg:width="6.523cm" svg:height="1.448cm" svg:x="1.4cm" svg:y="19.131cm" presentation:class="date-time">
        <draw:text-box>
          <text:p text:style-name="P1"><text:span text:style-name="T1"><presentation:date-time/></text:span></text:p>
        </draw:text-box>
      </draw:frame>
      <draw:frame presentation:style-name="pr1" draw:text-style-name="P3" draw:layer="backgroundobjects" svg:width="8.875cm" svg:height="1.448cm" svg:x="9.576cm" svg:y="19.131cm" presentation:class="footer">
        <draw:text-box>
          <text:p text:style-name="P3"><text:span text:style-name="T1"><presentation:footer/></text:span></text:p>
        </draw:text-box>
      </draw:frame>
      <draw:frame presentation:style-name="pr1" draw:text-style-name="P2" draw:layer="backgroundobjects" svg:width="6.523cm" svg:height="1.448cm" svg:x="20.075cm" svg:y="19.131cm" presentation:class="page-number">
        <draw:text-box>
          <text:p text:style-name="P2"><text:span text:style-name="T1"><text:page-number>&lt;number&gt;</text:page-number></text:span></text:p>
        </draw:text-box>
      </draw:frame>
      <presentation:notes style:page-layout-name="PM2">
        <draw:page-thumbnail presentation:style-name="Default-title" draw:layer="backgroundobjects" svg:width="13.968cm" svg:height="10.476cm" svg:x="3.81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pr2" draw:text-style-name="P1" draw:layer="backgroundobjects" svg:width="9.369cm" svg:height="1.396cm" svg:x="0cm" svg:y="0cm" presentation:class="header">
          <draw:text-box>
            <text:p text:style-name="P1"><text:span text:style-name="T1"><presentation:header/></text:span></text:p>
          </draw:text-box>
        </draw:frame>
        <draw:frame presentation:style-name="pr2" draw:text-style-name="P2" draw:layer="backgroundobjects" svg:width="9.369cm" svg:height="1.396cm" svg:x="12.22cm" svg:y="0cm" presentation:class="date-time">
          <draw:text-box>
            <text:p text:style-name="P2"><text:span text:style-name="T1"><presentation:date-time/></text:span></text:p>
          </draw:text-box>
        </draw:frame>
        <draw:frame presentation:style-name="pr3" draw:text-style-name="P1" draw:layer="backgroundobjects" svg:width="9.369cm" svg:height="1.396cm" svg:x="0cm" svg:y="26.543cm" presentation:class="footer">
          <draw:text-box>
            <text:p text:style-name="P1"><text:span text:style-name="T1"><presentation:footer/></text:span></text:p>
          </draw:text-box>
        </draw:frame>
        <draw:frame presentation:style-name="pr3" draw:text-style-name="P2" draw:layer="backgroundobjects" svg:width="9.369cm" svg:height="1.396cm" svg:x="12.22cm" svg:y="26.543cm" presentation:class="page-number">
          <draw:text-box>
            <text:p text:style-name="P2"><text:span text:style-name="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1">
  <office:meta>
    <meta:generator>OpenOffice.org/2.4$Linux OpenOffice.org_project/680m17$Build-9310</meta:generator>
    <meta:initial-creator>Mike Godin</meta:initial-creator>
    <meta:creation-date>2008-10-23T10:25:22</meta:creation-date>
    <dc:creator>Mike Godin</dc:creator>
    <dc:date>2008-10-23T17:09:27</dc:date>
    <meta:editing-cycles>4</meta:editing-cycles>
    <meta:editing-duration>PT3H58M36S</meta:editing-duration>
    <meta:user-defined meta:name="Info 1"/>
    <meta:user-defined meta:name="Info 2"/>
    <meta:user-defined meta:name="Info 3"/>
    <meta:user-defined meta:name="Info 4"/>
    <meta:document-statistic meta:object-count="231"/>
  </office:meta>
</office:document-meta>
</file>